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OpenSymbol" svg:font-family="OpenSymbol" style:font-charset="x-symbol"/>
    <style:font-face style:name="Tahoma" svg:font-family="Tahoma"/>
    <style:font-face style:name="Lucida Sans Unicode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6pt" fo:language="pl" fo:country="PL" fo:font-style="normal" fo:font-weight="bold" officeooo:rsid="000ecd2f" officeooo:paragraph-rsid="000ecd2f" style:font-name-asian="Lucida Sans Unicode" style:font-size-asian="14pt" style:language-asian="zxx" style:country-asian="none" style:font-style-asian="normal" style:font-weight-asian="bold" style:font-name-complex="Tahoma1" style:font-size-complex="16pt" style:language-complex="zxx" style:country-complex="none" style:font-style-complex="normal" style:font-weight-complex="normal" text:display="true"/>
    </style:style>
    <style:style style:name="P2" style:family="paragraph" style:parent-style-name="Standard">
      <style:paragraph-properties fo:text-align="center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6pt" fo:language="pl" fo:country="PL" fo:font-style="normal" fo:font-weight="bold" officeooo:rsid="0013d976" officeooo:paragraph-rsid="0013d976" style:font-name-asian="Lucida Sans Unicode" style:font-size-asian="14pt" style:language-asian="zxx" style:country-asian="none" style:font-style-asian="normal" style:font-weight-asian="bold" style:font-name-complex="Tahoma1" style:font-size-complex="16pt" style:language-complex="zxx" style:country-complex="none" style:font-style-complex="normal" style:font-weight-complex="normal" text:display="true"/>
    </style:style>
    <style:style style:name="P3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4pt" fo:language="pl" fo:country="PL" fo:font-style="normal" fo:font-weight="normal" officeooo:rsid="0019a93d" officeooo:paragraph-rsid="0019a93d" style:font-name-asian="Lucida Sans Unicode" style:font-size-asian="12.25pt" style:language-asian="zxx" style:country-asian="none" style:font-style-asian="normal" style:font-weight-asian="normal" style:font-name-complex="Tahoma1" style:font-size-complex="14pt" style:language-complex="zxx" style:country-complex="none" style:font-style-complex="normal" style:font-weight-complex="normal" text:display="true"/>
    </style:style>
    <style:style style:name="P4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4pt" fo:language="pl" fo:country="PL" fo:font-style="normal" fo:font-weight="bold" officeooo:rsid="000ecd2f" officeooo:paragraph-rsid="001e4937" style:font-name-asian="Lucida Sans Unicode" style:font-size-asian="12.25pt" style:language-asian="zxx" style:country-asian="none" style:font-style-asian="normal" style:font-weight-asian="bold" style:font-name-complex="Tahoma1" style:font-size-complex="14pt" style:language-complex="zxx" style:country-complex="none" style:font-style-complex="normal" style:font-weight-complex="normal" text:display="true"/>
    </style:style>
    <style:style style:name="P5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normal" officeooo:rsid="0016c18a" officeooo:paragraph-rsid="0016c18a" style:font-name-asian="Lucida Sans Unicode" style:font-size-asian="13pt" style:language-asian="zxx" style:country-asian="none" style:font-style-asian="normal" style:font-weight-asian="normal" style:font-name-complex="Tahoma1" style:font-size-complex="13pt" style:language-complex="zxx" style:country-complex="none" style:font-style-complex="normal" style:font-weight-complex="normal" text:display="true"/>
    </style:style>
    <style:style style:name="P6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normal" officeooo:rsid="00176ffb" officeooo:paragraph-rsid="00176ffb" style:font-name-asian="Lucida Sans Unicode" style:font-size-asian="13pt" style:language-asian="zxx" style:country-asian="none" style:font-style-asian="normal" style:font-weight-asian="normal" style:font-name-complex="Tahoma1" style:font-size-complex="13pt" style:language-complex="zxx" style:country-complex="none" style:font-style-complex="normal" style:font-weight-complex="normal" text:display="true"/>
    </style:style>
    <style:style style:name="P7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normal" officeooo:rsid="00266a72" officeooo:paragraph-rsid="001ca433" style:font-name-asian="Lucida Sans Unicode" style:font-size-asian="13pt" style:language-asian="zxx" style:country-asian="none" style:font-style-asian="normal" style:font-weight-asian="normal" style:font-name-complex="Tahoma1" style:font-size-complex="13pt" style:language-complex="zxx" style:country-complex="none" style:font-style-complex="normal" style:font-weight-complex="normal" text:display="true"/>
    </style:style>
    <style:style style:name="P8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normal" officeooo:rsid="0027e154" officeooo:paragraph-rsid="001ca433" style:font-name-asian="Lucida Sans Unicode" style:font-size-asian="13pt" style:language-asian="zxx" style:country-asian="none" style:font-style-asian="normal" style:font-weight-asian="normal" style:font-name-complex="Tahoma1" style:font-size-complex="13pt" style:language-complex="zxx" style:country-complex="none" style:font-style-complex="normal" style:font-weight-complex="normal" text:display="true"/>
    </style:style>
    <style:style style:name="P9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normal" officeooo:rsid="002cfd99" officeooo:paragraph-rsid="0031baa5" style:font-name-asian="Lucida Sans Unicode" style:font-size-asian="13pt" style:language-asian="zxx" style:country-asian="none" style:font-style-asian="normal" style:font-weight-asian="normal" style:font-name-complex="Tahoma1" style:font-size-complex="13pt" style:language-complex="zxx" style:country-complex="none" style:font-style-complex="normal" style:font-weight-complex="normal" text:display="true"/>
    </style:style>
    <style:style style:name="P10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normal" officeooo:rsid="003460a6" officeooo:paragraph-rsid="003460a6" style:font-name-asian="Lucida Sans Unicode" style:font-size-asian="13pt" style:language-asian="zxx" style:country-asian="none" style:font-style-asian="normal" style:font-weight-asian="normal" style:font-name-complex="Tahoma1" style:font-size-complex="13pt" style:language-complex="zxx" style:country-complex="none" style:font-style-complex="normal" style:font-weight-complex="normal" text:display="true"/>
    </style:style>
    <style:style style:name="P11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normal" officeooo:rsid="003b8adb" officeooo:paragraph-rsid="003b8adb" style:font-name-asian="Lucida Sans Unicode" style:font-size-asian="13pt" style:language-asian="zxx" style:country-asian="none" style:font-style-asian="normal" style:font-weight-asian="normal" style:font-name-complex="Tahoma1" style:font-size-complex="13pt" style:language-complex="zxx" style:country-complex="none" style:font-style-complex="normal" style:font-weight-complex="normal" text:display="true"/>
    </style:style>
    <style:style style:name="P12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normal" officeooo:rsid="0044ef73" officeooo:paragraph-rsid="0044ef73" style:font-name-asian="Lucida Sans Unicode" style:font-size-asian="13pt" style:language-asian="zxx" style:country-asian="none" style:font-style-asian="normal" style:font-weight-asian="normal" style:font-name-complex="Tahoma1" style:font-size-complex="13pt" style:language-complex="zxx" style:country-complex="none" style:font-style-complex="normal" style:font-weight-complex="normal" text:display="true"/>
    </style:style>
    <style:style style:name="P13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16c18a" officeooo:paragraph-rsid="001c4f27" style:font-name-asian="Lucida Sans Unicode" style:font-size-asian="13pt" style:language-asian="zxx" style:country-asian="none" style:font-style-asian="normal" style:font-weight-asian="bold" style:font-name-complex="Tahoma1" style:font-size-complex="13pt" style:language-complex="zxx" style:country-complex="none" style:font-style-complex="normal" style:font-weight-complex="normal" text:display="true"/>
    </style:style>
    <style:style style:name="P14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3460a6" officeooo:paragraph-rsid="003460a6" style:font-name-asian="Lucida Sans Unicode" style:font-size-asian="13pt" style:language-asian="zxx" style:country-asian="none" style:font-style-asian="normal" style:font-weight-asian="bold" style:font-name-complex="Tahoma1" style:font-size-complex="13pt" style:language-complex="zxx" style:country-complex="none" style:font-style-complex="normal" style:font-weight-complex="bold" text:display="true"/>
    </style:style>
    <style:style style:name="P15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3501c3" officeooo:paragraph-rsid="0039da62" style:font-name-asian="Lucida Sans Unicode" style:font-size-asian="13pt" style:language-asian="zxx" style:country-asian="none" style:font-style-asian="normal" style:font-weight-asian="bold" style:font-name-complex="Tahoma1" style:font-size-complex="13pt" style:language-complex="zxx" style:country-complex="none" style:font-style-complex="normal" style:font-weight-complex="bold" text:display="true"/>
    </style:style>
    <style:style style:name="P16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36ebe8" officeooo:paragraph-rsid="0036ebe8" style:font-name-asian="Lucida Sans Unicode" style:font-size-asian="13pt" style:language-asian="zxx" style:country-asian="none" style:font-style-asian="normal" style:font-weight-asian="bold" style:font-name-complex="Tahoma1" style:font-size-complex="13pt" style:language-complex="zxx" style:country-complex="none" style:font-style-complex="normal" style:font-weight-complex="bold" text:display="true"/>
    </style:style>
    <style:style style:name="P17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36ebe8" officeooo:paragraph-rsid="003e5f47" style:font-name-asian="Lucida Sans Unicode" style:font-size-asian="13pt" style:language-asian="zxx" style:country-asian="none" style:font-style-asian="normal" style:font-weight-asian="bold" style:font-name-complex="Tahoma1" style:font-size-complex="13pt" style:language-complex="zxx" style:country-complex="none" style:font-style-complex="normal" style:font-weight-complex="bold" text:display="true"/>
    </style:style>
    <style:style style:name="P18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39da62" officeooo:paragraph-rsid="0039da62" style:font-name-asian="Lucida Sans Unicode" style:font-size-asian="13pt" style:language-asian="zxx" style:country-asian="none" style:font-style-asian="normal" style:font-weight-asian="bold" style:font-name-complex="Tahoma1" style:font-size-complex="13pt" style:language-complex="zxx" style:country-complex="none" style:font-style-complex="normal" style:font-weight-complex="bold" text:display="true"/>
    </style:style>
    <style:style style:name="P19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3b8adb" officeooo:paragraph-rsid="003b8adb" style:font-name-asian="Lucida Sans Unicode" style:font-size-asian="13pt" style:language-asian="zxx" style:country-asian="none" style:font-style-asian="normal" style:font-weight-asian="bold" style:font-name-complex="Tahoma1" style:font-size-complex="13pt" style:language-complex="zxx" style:country-complex="none" style:font-style-complex="normal" style:font-weight-complex="bold" text:display="true"/>
    </style:style>
    <style:style style:name="P20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3fd46b" officeooo:paragraph-rsid="003e5f47" style:font-name-asian="Lucida Sans Unicode" style:font-size-asian="13pt" style:language-asian="zxx" style:country-asian="none" style:font-style-asian="normal" style:font-weight-asian="bold" style:font-name-complex="Tahoma1" style:font-size-complex="13pt" style:language-complex="zxx" style:country-complex="none" style:font-style-complex="normal" style:font-weight-complex="bold" text:display="true"/>
    </style:style>
    <style:style style:name="P21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44ef73" officeooo:paragraph-rsid="0044ef73" style:font-name-asian="Lucida Sans Unicode" style:font-size-asian="13pt" style:language-asian="zxx" style:country-asian="none" style:font-style-asian="normal" style:font-weight-asian="bold" style:font-name-complex="Tahoma1" style:font-size-complex="13pt" style:language-complex="zxx" style:country-complex="none" style:font-style-complex="normal" style:font-weight-complex="bold" text:display="true"/>
    </style:style>
    <style:style style:name="P22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style:font-name="Times New Roman" fo:font-size="14pt" fo:language="pl" fo:country="PL" fo:font-style="normal" fo:font-weight="normal" officeooo:paragraph-rsid="00211c5e" style:font-size-asian="14pt" style:language-asian="zxx" style:country-asian="none" style:font-style-asian="normal" style:font-weight-asian="normal" style:font-name-complex="Times New Roman" style:font-size-complex="14pt" style:language-complex="zxx" style:country-complex="none" style:font-style-complex="normal" style:font-weight-complex="normal" text:display="true"/>
    </style:style>
    <style:style style:name="P23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style:font-name="Times New Roman" fo:font-size="14pt" fo:language="pl" fo:country="PL" fo:font-style="normal" fo:font-weight="normal" officeooo:rsid="00211c5e" officeooo:paragraph-rsid="00211c5e" style:font-size-asian="14pt" style:language-asian="zxx" style:country-asian="none" style:font-style-asian="normal" style:font-weight-asian="normal" style:font-name-complex="Times New Roman" style:font-size-complex="14pt" style:language-complex="zxx" style:country-complex="none" style:font-style-complex="normal" style:font-weight-complex="normal" text:display="true"/>
    </style:style>
    <style:style style:name="P24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officeooo:paragraph-rsid="00211c5e"/>
    </style:style>
    <style:style style:name="P25" style:family="paragraph" style:parent-style-name="Standard" style:master-page-name="Standard">
      <style:paragraph-properties fo:text-align="center" style:justify-single-word="false" style:page-number="auto"/>
      <style:text-properties fo:font-variant="normal" fo:text-transform="none" style:use-window-font-color="true" loext:opacity="0%" style:text-outline="false" style:text-line-through-style="none" style:text-line-through-type="none" fo:font-size="16pt" fo:language="pl" fo:country="PL" fo:font-style="normal" fo:font-weight="bold" officeooo:rsid="000ecd2f" officeooo:paragraph-rsid="000ecd2f" style:font-name-asian="Lucida Sans Unicode" style:font-size-asian="14pt" style:language-asian="zxx" style:country-asian="none" style:font-style-asian="normal" style:font-weight-asian="bold" style:font-name-complex="Tahoma1" style:font-size-complex="16pt" style:language-complex="zxx" style:country-complex="none" style:font-style-complex="normal" style:font-weight-complex="normal" text:display="true"/>
    </style:style>
    <style:style style:name="P26" style:family="paragraph" style:parent-style-name="Standard">
      <style:paragraph-properties fo:text-align="center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6pt" fo:language="pl" fo:country="PL" fo:font-style="normal" fo:font-weight="bold" officeooo:rsid="0013d976" officeooo:paragraph-rsid="0013d976" style:font-name-asian="Lucida Sans Unicode" style:font-size-asian="14pt" style:language-asian="zxx" style:country-asian="none" style:font-style-asian="normal" style:font-weight-asian="bold" style:font-name-complex="Tahoma1" style:font-size-complex="16pt" style:language-complex="zxx" style:country-complex="none" style:font-style-complex="normal" style:font-weight-complex="normal" text:display="true"/>
    </style:style>
    <style:style style:name="P27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normal" officeooo:rsid="00176ffb" officeooo:paragraph-rsid="00176ffb" style:font-name-asian="Lucida Sans Unicode" style:font-size-asian="13pt" style:language-asian="zxx" style:country-asian="none" style:font-style-asian="normal" style:font-weight-asian="normal" style:font-name-complex="Tahoma1" style:font-size-complex="13pt" style:language-complex="zxx" style:country-complex="none" style:font-style-complex="normal" style:font-weight-complex="normal" text:display="true"/>
    </style:style>
    <style:style style:name="P28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normal" officeooo:rsid="00176ffb" officeooo:paragraph-rsid="004360d3" style:font-name-asian="Lucida Sans Unicode" style:font-size-asian="13pt" style:language-asian="zxx" style:country-asian="none" style:font-style-asian="normal" style:font-weight-asian="normal" style:font-name-complex="Tahoma1" style:font-size-complex="13pt" style:language-complex="zxx" style:country-complex="none" style:font-style-complex="normal" style:font-weight-complex="normal" text:display="true"/>
    </style:style>
    <style:style style:name="P29" style:family="paragraph" style:parent-style-name="Standard">
      <style:paragraph-properties fo:margin-top="0.101cm" fo:margin-bottom="0.101cm" style:contextual-spacing="false" fo:line-height="100%" fo:text-align="center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normal" officeooo:rsid="004719bf" officeooo:paragraph-rsid="004719bf" style:font-name-asian="Lucida Sans Unicode" style:font-size-asian="13pt" style:language-asian="zxx" style:country-asian="none" style:font-style-asian="normal" style:font-weight-asian="normal" style:font-name-complex="Tahoma1" style:font-size-complex="13pt" style:language-complex="zxx" style:country-complex="none" style:font-style-complex="normal" style:font-weight-complex="normal" text:display="true"/>
    </style:style>
    <style:style style:name="P30" style:family="paragraph" style:parent-style-name="Standard">
      <style:paragraph-properties fo:margin-top="0.101cm" fo:margin-bottom="0.101cm" style:contextual-spacing="false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6pt" fo:language="pl" fo:country="PL" fo:font-style="normal" fo:font-weight="bold" officeooo:rsid="000ecd2f" officeooo:paragraph-rsid="00336698" style:font-name-asian="Lucida Sans Unicode" style:font-size-asian="14pt" style:language-asian="zxx" style:country-asian="none" style:font-style-asian="normal" style:font-weight-asian="bold" style:font-name-complex="Tahoma1" style:font-size-complex="16pt" style:language-complex="zxx" style:country-complex="none" style:font-style-complex="normal" style:font-weight-complex="normal" text:display="true"/>
    </style:style>
    <style:style style:name="P31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4pt" fo:language="pl" fo:country="PL" fo:font-style="normal" fo:font-weight="bold" officeooo:rsid="000ecd2f" officeooo:paragraph-rsid="001e4937" style:font-name-asian="Lucida Sans Unicode" style:font-size-asian="12.25pt" style:language-asian="zxx" style:country-asian="none" style:font-style-asian="normal" style:font-weight-asian="bold" style:font-name-complex="Tahoma1" style:font-size-complex="14pt" style:language-complex="zxx" style:country-complex="none" style:font-style-complex="normal" style:font-weight-complex="normal" text:display="true"/>
    </style:style>
    <style:style style:name="T1" style:family="text">
      <style:text-properties fo:font-variant="normal" fo:text-transform="none" style:use-window-font-color="true" loext:opacity="0%" style:text-outline="false" style:text-line-through-style="none" style:text-line-through-type="none" style:font-name="Times New Roman" fo:font-size="12pt" fo:language="pl" fo:country="PL" fo:font-style="normal" fo:font-weight="normal" style:font-size-asian="12pt" style:language-asian="zxx" style:country-asian="none" style:font-style-asian="normal" style:font-weight-asian="normal" style:font-name-complex="Times New Roman" style:font-size-complex="12pt" style:language-complex="zxx" style:country-complex="none" style:font-style-complex="normal" style:font-weight-complex="normal" text:display="true"/>
    </style:style>
    <style:style style:name="T2" style:family="text">
      <style:text-properties fo:font-variant="normal" fo:text-transform="none" style:use-window-font-color="true" loext:opacity="0%" style:text-outline="false" style:text-line-through-style="none" style:text-line-through-type="none" style:font-name="Times New Roman" fo:font-size="14pt" fo:language="pl" fo:country="PL" fo:font-style="normal" fo:font-weight="normal" style:font-size-asian="14pt" style:language-asian="zxx" style:country-asian="none" style:font-style-asian="normal" style:font-weight-asian="normal" style:font-name-complex="Times New Roman" style:font-size-complex="14pt" style:language-complex="zxx" style:country-complex="none" style:font-style-complex="normal" style:font-weight-complex="normal" text:display="true"/>
    </style:style>
    <style:style style:name="T3" style:family="text">
      <style:text-properties fo:font-variant="normal" fo:text-transform="none" style:use-window-font-color="true" loext:opacity="0%" style:text-outline="false" style:text-line-through-style="none" style:text-line-through-type="none" style:font-name="Times New Roman" fo:font-size="14pt" fo:language="pl" fo:country="PL" fo:font-style="normal" fo:font-weight="normal" officeooo:rsid="00211c5e" style:font-size-asian="14pt" style:language-asian="zxx" style:country-asian="none" style:font-style-asian="normal" style:font-weight-asian="normal" style:font-name-complex="Times New Roman" style:font-size-complex="14pt" style:language-complex="zxx" style:country-complex="none" style:font-style-complex="normal" style:font-weight-complex="normal" text:display="true"/>
    </style:style>
    <style:style style:name="T4" style:family="text">
      <style:text-properties fo:font-variant="normal" fo:text-transform="none" style:use-window-font-color="true" loext:opacity="0%" style:text-outline="false" style:text-line-through-style="none" style:text-line-through-type="none" fo:font-size="14pt" fo:language="pl" fo:country="PL" fo:font-style="normal" fo:font-weight="normal" officeooo:rsid="0019a93d" style:font-name-asian="Lucida Sans Unicode" style:font-size-asian="12.25pt" style:language-asian="zxx" style:country-asian="none" style:font-style-asian="normal" style:font-weight-asian="normal" style:font-name-complex="Tahoma1" style:font-size-complex="14pt" style:language-complex="zxx" style:country-complex="none" style:font-style-complex="normal" style:font-weight-complex="normal" text:display="true"/>
    </style:style>
    <style:style style:name="T5" style:family="text">
      <style:text-properties fo:font-variant="normal" fo:text-transform="none" style:use-window-font-color="true" loext:opacity="0%" style:text-outline="false" style:text-line-through-style="none" style:text-line-through-type="none" fo:font-size="14pt" fo:language="pl" fo:country="PL" fo:font-style="normal" fo:font-weight="normal" officeooo:rsid="00176ffb" style:font-name-asian="Lucida Sans Unicode" style:font-size-asian="12.25pt" style:language-asian="zxx" style:country-asian="none" style:font-style-asian="normal" style:font-weight-asian="normal" style:font-name-complex="Tahoma1" style:font-size-complex="14pt" style:language-complex="zxx" style:country-complex="none" style:font-style-complex="normal" style:font-weight-complex="normal" text:display="true"/>
    </style:style>
    <style:style style:name="T6" style:family="text">
      <style:text-properties fo:font-weight="normal" style:font-weight-asian="normal"/>
    </style:style>
    <style:style style:name="T7" style:family="text">
      <style:text-properties fo:font-weight="normal" officeooo:rsid="00176ffb" style:font-weight-asian="normal"/>
    </style:style>
    <style:style style:name="T8" style:family="text">
      <style:text-properties fo:font-weight="normal" officeooo:rsid="0024cf7e" style:font-weight-asian="normal"/>
    </style:style>
    <style:style style:name="T9" style:family="text">
      <style:text-properties fo:font-weight="normal" officeooo:rsid="0033e044" style:font-weight-asian="normal"/>
    </style:style>
    <style:style style:name="T10" style:family="text">
      <style:text-properties fo:font-weight="normal" style:font-weight-asian="normal" style:font-weight-complex="normal"/>
    </style:style>
    <style:style style:name="T11" style:family="text">
      <style:text-properties fo:font-weight="normal" officeooo:rsid="0038a77c" style:font-weight-asian="normal" style:font-weight-complex="normal"/>
    </style:style>
    <style:style style:name="T12" style:family="text">
      <style:text-properties fo:font-weight="normal" officeooo:rsid="0039da62" style:font-weight-asian="normal" style:font-weight-complex="normal"/>
    </style:style>
    <style:style style:name="T13" style:family="text">
      <style:text-properties fo:font-weight="normal" officeooo:rsid="003d131d" style:font-weight-asian="normal" style:font-weight-complex="normal"/>
    </style:style>
    <style:style style:name="T14" style:family="text">
      <style:text-properties fo:font-weight="normal" officeooo:rsid="003e5f47" style:font-weight-asian="normal" style:font-weight-complex="normal"/>
    </style:style>
    <style:style style:name="T15" style:family="text">
      <style:text-properties fo:font-weight="normal" officeooo:rsid="003fc759" style:font-weight-asian="normal" style:font-weight-complex="normal"/>
    </style:style>
    <style:style style:name="T16" style:family="text">
      <style:text-properties fo:font-weight="normal" officeooo:rsid="003fd46b" style:font-weight-asian="normal" style:font-weight-complex="normal"/>
    </style:style>
    <style:style style:name="T17" style:family="text">
      <style:text-properties fo:font-weight="normal" officeooo:rsid="004360d3" style:font-weight-asian="normal" style:font-weight-complex="normal"/>
    </style:style>
    <style:style style:name="T18" style:family="text">
      <style:text-properties fo:font-weight="normal" officeooo:rsid="004360d3" style:font-weight-asian="normal"/>
    </style:style>
    <style:style style:name="T19" style:family="text">
      <style:text-properties officeooo:rsid="0013d976"/>
    </style:style>
    <style:style style:name="T20" style:family="text">
      <style:text-properties fo:font-size="13pt" fo:font-weight="normal" officeooo:rsid="00106a77" style:font-size-asian="13pt" style:font-weight-asian="normal" style:font-size-complex="13pt"/>
    </style:style>
    <style:style style:name="T21" style:family="text">
      <style:text-properties fo:font-size="13pt" fo:font-weight="normal" officeooo:rsid="0013d976" style:font-size-asian="13pt" style:font-weight-asian="normal" style:font-size-complex="13pt"/>
    </style:style>
    <style:style style:name="T22" style:family="text">
      <style:text-properties fo:font-size="13pt" fo:font-weight="normal" officeooo:rsid="001571f7" style:font-size-asian="13pt" style:font-weight-asian="normal" style:font-size-complex="13pt"/>
    </style:style>
    <style:style style:name="T23" style:family="text">
      <style:text-properties fo:font-size="13pt" fo:font-weight="normal" officeooo:rsid="00148b64" style:font-size-asian="13pt" style:font-weight-asian="normal" style:font-size-complex="13pt"/>
    </style:style>
    <style:style style:name="T24" style:family="text">
      <style:text-properties fo:font-size="13pt" fo:font-weight="normal" officeooo:rsid="0016c18a" style:font-size-asian="13pt" style:font-weight-asian="normal" style:font-size-complex="13pt"/>
    </style:style>
    <style:style style:name="T25" style:family="text">
      <style:text-properties fo:font-size="13pt" fo:font-weight="normal" officeooo:rsid="003a6390" style:font-size-asian="13pt" style:font-weight-asian="normal" style:font-size-complex="13pt"/>
    </style:style>
    <style:style style:name="T26" style:family="text">
      <style:text-properties officeooo:rsid="00221275"/>
    </style:style>
    <style:style style:name="T27" style:family="text">
      <style:text-properties officeooo:rsid="0033e044"/>
    </style:style>
    <style:style style:name="T28" style:family="text">
      <style:text-properties fo:font-weight="bold" style:font-weight-asian="bold" style:font-weight-complex="bold"/>
    </style:style>
    <style:style style:name="T29" style:family="text">
      <style:text-properties fo:font-weight="bold" officeooo:rsid="0033e044" style:font-weight-asian="bold" style:font-weight-complex="bold"/>
    </style:style>
    <style:style style:name="T30" style:family="text">
      <style:text-properties fo:font-weight="bold" officeooo:rsid="0039da62" style:font-weight-asian="bold" style:font-weight-complex="bold"/>
    </style:style>
    <style:style style:name="T31" style:family="text">
      <style:text-properties fo:font-weight="bold" officeooo:rsid="003fd46b" style:font-weight-asian="bold" style:font-weight-complex="bold"/>
    </style:style>
    <style:style style:name="T32" style:family="text">
      <style:text-properties fo:font-weight="bold" officeooo:rsid="004360d3" style:font-weight-asian="bold" style:font-weight-complex="bold"/>
    </style:style>
    <style:style style:name="T33" style:family="text">
      <style:text-properties officeooo:rsid="003501c3"/>
    </style:style>
    <style:style style:name="T34" style:family="text">
      <style:text-properties officeooo:rsid="0038a77c"/>
    </style:style>
    <style:style style:name="T35" style:family="text">
      <style:text-properties officeooo:rsid="0039da62"/>
    </style:style>
    <style:style style:name="T36" style:family="text">
      <style:text-properties officeooo:rsid="003d131d"/>
    </style:style>
    <style:style style:name="T37" style:family="text">
      <style:text-properties officeooo:rsid="003e5f47"/>
    </style:style>
    <style:style style:name="T38" style:family="text">
      <style:text-properties officeooo:rsid="003fd46b"/>
    </style:style>
    <style:style style:name="T39" style:family="text">
      <style:text-properties officeooo:rsid="00408035"/>
    </style:style>
    <style:style style:name="T40" style:family="text">
      <style:text-properties officeooo:rsid="004360d3"/>
    </style:style>
    <style:style style:name="T41" style:family="text">
      <style:text-properties officeooo:rsid="004637cc"/>
    </style:style>
    <style:style style:name="T42" style:family="text">
      <style:text-properties fo:font-size="12pt" style:font-size-asian="10.5pt" style:font-size-complex="12pt"/>
    </style:style>
    <style:style style:name="T43" style:family="text">
      <style:text-properties fo:font-size="12pt" fo:font-weight="normal" officeooo:rsid="00106a77" style:font-size-asian="10.5pt" style:font-weight-asian="normal" style:font-size-complex="12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5">U C H W A Ł A <text:s/>Nr……/ <text:s/>20<text:span text:style-name="T26">22</text:span></text:p>
      <text:p text:style-name="P1">z <text:s/>dnia <text:span text:style-name="T26">24 <text:s/>września <text:s/>2022 r.</text:span> </text:p>
      <text:p text:style-name="P2"/>
      <text:p text:style-name="P2">Walnego <text:s/>Zgromadzenia <text:s/>Członków</text:p>
      <text:p text:style-name="P1">Spółdzielni <text:s/>Mieszkaniowej <text:s/>im. J. I. Kraszewskiego <text:s/>w <text:s/>Sopocie</text:p>
      <text:p text:style-name="P1"/>
      <text:p text:style-name="P30">w sprawie : <text:s/><text:span text:style-name="T19">Zmiany Regulaminu obrad Walnego Zgromadzenia <text:s text:c="43"/><text:tab/><text:tab/><text:tab/>Członków Spółdzielni <text:s/>Mieszkaniowej <text:s/>im. J. <text:s/>I. <text:s/><text:tab/><text:tab/><text:tab/><text:tab/>Kraszewskiego <text:s/>w <text:s/>Sopocie.</text:span></text:p>
      <text:p text:style-name="P4"><text:span text:style-name="T43"/></text:p>
      <text:p text:style-name="P4"><text:span text:style-name="T20"><text:tab/>Na <text:s/>podstawie <text:s/>§ </text:span><text:span text:style-name="T21">31 <text:s/>pkt. 11 oraz <text:s/>§ 3</text:span><text:span text:style-name="T25">6</text:span><text:span text:style-name="T21"> <text:s/>ust. 5 </text:span><text:span text:style-name="T20"><text:s/>Statutu </text:span><text:span text:style-name="T23"><text:s/></text:span><text:span text:style-name="T22">Walne <text:s/>Zgromadzenie <text:s/>Członków uchwala <text:s/>następujące <text:s/>zmiany <text:s/></text:span><text:span text:style-name="T24">Regulaminu <text:s/>Rady <text:s/>Nadzorczej <text:s text:c="2"/>:</text:span></text:p>
      <text:p text:style-name="P5"><text:span text:style-name="T28">1/ <text:s/>§ <text:s/>1 <text:s/></text:span><text:span text:style-name="T29">ustęp 2</text:span><text:span text:style-name="T28"> <text:s/>otrzymuje <text:s/>brzmienie:</text:span></text:p>
      <text:p text:style-name="P13"><text:span text:style-name="T6">„</text:span><text:span text:style-name="T18">2. </text:span><text:span text:style-name="T9">Walne Zgromadzenie działa na podstawie przepisów zawartych w: <text:s/></text:span><text:span text:style-name="T6"><text:s text:c="130"/>- ustaw</text:span><text:span text:style-name="T9">ie</text:span><text:span text:style-name="T6"> <text:s/>z <text:s/>dnia <text:s/>16 <text:s/>września <text:s/>1982 r. <text:s/>Prawo <text:s/>spółdzielcze ( Dz. U. z 20</text:span><text:span text:style-name="T8">21</text:span><text:span text:style-name="T6"> r., poz. </text:span><text:span text:style-name="T8">648 </text:span><text:span text:style-name="T7">)</text:span><text:span text:style-name="T6"> <text:s text:c="121"/>- ustaw</text:span><text:span text:style-name="T9">ie</text:span><text:span text:style-name="T6"> <text:s/>z <text:s/>dnia <text:s/>15 <text:s/>grudnia <text:s/>2000 r. o spółdzielniach <text:s/>mieszkaniowych ( <text:s/>Dz. U. <text:s/>z 20</text:span><text:span text:style-name="T8">21</text:span><text:span text:style-name="T6"> r., <text:s text:c="3"/>poz. 12</text:span><text:span text:style-name="T8">08</text:span><text:span text:style-name="T6"> z późniejszymi zmianami), <text:s text:c="57"/></text:span></text:p>
      <text:p text:style-name="P13"><text:span text:style-name="T6">- <text:s/></text:span><text:span text:style-name="T7">Statu</text:span><text:span text:style-name="T9">cie</text:span><text:span text:style-name="T7"> <text:s/>Spółdzielni</text:span><text:span text:style-name="T6"> <text:s/></text:span><text:span text:style-name="T7">i <text:s/>niniejsz</text:span><text:span text:style-name="T9">ym</text:span><text:span text:style-name="T7"> <text:s/>Regulamin</text:span><text:span text:style-name="T9">ie</text:span><text:span text:style-name="T7">.”</text:span></text:p>
      <text:p text:style-name="P19">2 / w <text:s/>§ <text:s/>3 <text:s/>ustęp <text:s/>3 <text:s/>otrzymuje <text:s/>brzmienie:</text:p>
      <text:p text:style-name="P11">„ <text:span text:style-name="T40">3.</text:span> Pełnomocnictwo <text:s/>powinno <text:s/>być <text:s/>udzielone <text:s/>w <text:s/>formie <text:s/>pisemnej <text:s text:c="2"/>pod <text:s/>rygorem <text:s/>nieważności <text:s/>oraz <text:s/>złożone <text:s/>przed <text:s/>otwarciem <text:s/>obrad <text:s/><text:span text:style-name="T36">i <text:s/>dołączone <text:s/>do <text:s/>protokółu <text:s/>Walnego <text:s/>Zgromadzenia.”</text:span></text:p>
      <text:p text:style-name="P16"><text:span text:style-name="T36">3</text:span> / w <text:s/>§ <text:s/>12 <text:s/>ustęp <text:s/>1 <text:s/>otrzymuje <text:s/>brzmienie:</text:p>
      <text:p text:style-name="P17"><text:span text:style-name="T10">„</text:span><text:span text:style-name="T17">1.</text:span><text:span text:style-name="T10"> <text:s/>Po <text:s/>dokonaniu <text:s/>wyboru <text:s/>prezydium <text:s/>Przewodniczący <text:s/>Walnego <text:s/>Zgromadzenia <text:s/></text:span><text:span text:style-name="T11">informuje <text:s/>jego <text:s/>uczestników o <text:s/>treści <text:s/>art. <text:s/>34 <text:s/>Statutu, a <text:s/>także <text:s/>o <text:s/></text:span><text:span text:style-name="T13">wstępnym <text:s/>ustaleniu </text:span><text:span text:style-name="T11"><text:s/>prawidłowości <text:s/>zwołania <text:s/>Walnego <text:s/>Zgromadzenie <text:s/>oraz <text:s/>jego <text:s/>zdolności <text:s/>do <text:s/>podejmowania <text:s/>uchwał. Następnie zarządza <text:s/>głosowania <text:s/>w sprawie <text:s/>uchwalenia <text:s/>zmian <text:s/>lub <text:s/>poprawek <text:s/>do <text:s/>Regulaminu <text:s/>obrad <text:s/>Walnego <text:s/>Zgromadzenia (o <text:s/>ile <text:s/>takie <text:s/>zmiany <text:s/>lub <text:s/>poprawki <text:s/>przewidziano <text:s/>i <text:s/>wskazano w porządku obrad </text:span><text:span text:style-name="T34">)</text:span> <text:span text:style-name="T12">oraz </text:span><text:span text:style-name="T13">w <text:s/>sprawie</text:span><text:span text:style-name="T12"> <text:s/>przyjęcia <text:s/>porządku <text:s/>obrad.”</text:span></text:p>
      <text:p text:style-name="P20">4 / w <text:s/>§ <text:s/>18 <text:s text:c="2"/>ustęp <text:s/>2 <text:s text:c="2"/>otrzymuje <text:s/>brzmienie:</text:p>
      <text:p text:style-name="P17"><text:span text:style-name="T37">„ 2. <text:s/></text:span><text:span text:style-name="T14">Przed <text:s/>otwarciem <text:s/>dyskusji <text:s/>Przewodniczący <text:s/>Walnego <text:s/>Zgromadzeni</text:span><text:span text:style-name="T15">a <text:s/>udziela <text:s text:c="3"/>głosu Przewodniczącemu <text:s/>Komisji Skrutacyjnej (Mandatowo – Skrutacyjnej) dla stwierdzenia, <text:s/>czy <text:s/>Walne <text:s/>Zgromadzenie <text:s/>zostało <text:s/>zwołane <text:s/>zgodnie <text:s/>z <text:s/>przepisami <text:s/>ustawowymi i <text:s/>Statutem, <text:s/>a <text:s/>następnie <text:s/>po <text:s/>oświadczeniu, <text:s/></text:span><text:span text:style-name="T16">iż <text:s/>warunki <text:s/>te <text:s/>zostały <text:s/>spełnione</text:span><text:span text:style-name="T37"> </text:span><text:span text:style-name="T14">Przewodniczący <text:s/>Walnego <text:s/>Zgromadzenia <text:s/>stwierdza <text:s/>ostatecznie <text:s/></text:span><text:span text:style-name="T16">zdolność <text:s/>do <text:s/>podejmowania <text:s/>wszystkich <text:s/>uchwał <text:s/>w sprawach <text:s/>objętych <text:s/>porządkiem <text:s/>obrad.”</text:span><text:span text:style-name="T37"> <text:s/></text:span></text:p>
      <text:p text:style-name="P28"><text:span text:style-name="T31">5</text:span><text:span text:style-name="T30"> </text:span><text:span text:style-name="T28">/</text:span> <text:s/><text:span text:style-name="T29">w <text:s/></text:span><text:span text:style-name="T32">§ <text:s/>32:</text:span></text:p>
      <text:p text:style-name="P12"><text:span text:style-name="T32">a/ <text:s/></text:span><text:span text:style-name="T28">ustęp <text:s/>1 <text:s/>otrzymuje <text:s/>brzmienie:</text:span></text:p>
      <text:p text:style-name="P6">„ <text:s/><text:span text:style-name="T27">Prawo <text:s/>zgłaszania <text:s/>kandydatów <text:s/>na <text:s/>członków <text:s/>Rady <text:s/>Nadzorczej przysługuje <text:s/>członkom <text:s/>Spółdzielni <text:s/>i <text:s/>Radzie <text:s/>Nadzorczej <text:s/>z <text:s/>poszanowaniem <text:s/>zasady, <text:s/>iż <text:s/>wybory <text:s/>dokonywane <text:s/>są <text:s/>spośród <text:s/>nieograniczonej <text:s/>liczby <text:s/>kandydatów.”</text:span></text:p>
      <text:p text:style-name="P29"><text:soft-page-break/>2</text:p>
      <text:p text:style-name="P21">b/ <text:s/>dodaje <text:s/>się <text:s/>ustęp <text:s/>5 <text:s/>o <text:s/>brzmieniu:</text:p>
      <text:p text:style-name="P12">„ 5. W <text:s/>przypadku <text:s/>gdy <text:s/>liczba <text:s/>zgłoszonych <text:s/>w <text:s/>powyż<text:span text:style-name="T41">szy <text:s/>sposób <text:s/>kandydatów <text:s/>na <text:s/>członków <text:s/>Rady <text:s/>Nadzorczej <text:s/>jest <text:s/>mniejsza <text:s/>od <text:s/>jedenastu, Przewodniczący <text:s/>Walnego <text:s/>Zgromadzenia <text:s/>zwraca <text:s/>się <text:s/>do <text:s/>członków <text:s/>uczestniczących <text:s/>w <text:s/>tym <text:s/>Zgromadzeniu <text:s/>o <text:s/>ustne <text:s/>zgłaszanie <text:s/>kandydatur, <text:s/>przy <text:s/>czym <text:s/>zasady <text:s/>określone <text:s/>w <text:s/>ustępach <text:s/>1 – 4 <text:s/>niniejszego <text:s/>paragrafu stosuje <text:s/>się <text:s/>odpowiednio.” <text:s/></text:span></text:p>
      <text:p text:style-name="P14"><text:span text:style-name="T38">6</text:span> / w <text:s/>§ <text:s/>34 <text:s text:c="2"/>w <text:s/>ustępie <text:s/>1 <text:s/>zdanie <text:s/>drugie <text:s/>otrzymuje <text:s/>brzmienie: </text:p>
      <text:p text:style-name="P10">„ <text:s text:c="2"/>Karta <text:s/>powinna <text:s/>zawierać <text:s/>imiona <text:s/>i <text:s/>nazwiska <text:s/>wszystkich <text:s/>kandydatów w <text:s/>kolejności <text:s/>alfabetycznej <text:s/>nazwisk, <text:s/>przy <text:s/>czym <text:s/>ich <text:s/>ilość <text:s/>nie <text:s/>powinna <text:s/>być <text:s/>mniejsza <text:s/><text:span text:style-name="T33">od <text:s/>liczby członków <text:s/>i <text:s/>zastępców <text:s/>członków <text:s/>Rady <text:s/>Nadzorczej ( <text:s/>nie <text:s/>mniej, jak <text:s/>11 ).”</text:span></text:p>
      <text:p text:style-name="P15"><text:span text:style-name="T39">7</text:span> / <text:s/><text:span text:style-name="T35">w § <text:s/>35 <text:s/>zdaniu <text:s/>pierwszym, <text:s/>po <text:s/>słowach <text:s/>„określonym <text:s/>w § <text:s/>34” <text:s/>dodaje <text:s/>się <text:s/>słowa <text:s text:c="6"/>„ <text:s/>niniejszego <text:s/>Regulaminu”</text:span></text:p>
      <text:p text:style-name="P18"><text:s text:c="9"/></text:p>
      <text:p text:style-name="P6"/>
      <text:p text:style-name="P7"><text:s text:c="2"/></text:p>
      <text:p text:style-name="P8"><text:s text:c="5"/></text:p>
      <text:p text:style-name="P9"><text:s text:c="2"/></text:p>
      <text:p text:style-name="P3">W <text:s/>głosowaniu <text:s/>udział <text:s/>wzięło……...uprawnionych <text:s/>do <text:s/>głosowania <text:s/>osób.</text:p>
      <text:p text:style-name="P3">Głosy <text:s/>oddane <text:s/>za <text:s/>uchwałą……………………</text:p>
      <text:p text:style-name="P3"><text:s text:c="26"/>przeciw……………………….</text:p>
      <text:p text:style-name="P24"><text:span text:style-name="T4"><text:s text:c="26"/>wstrzymujące <text:s/>się…………….</text:span><text:span text:style-name="T5"> <text:s/></text:span><text:span text:style-name="T1"><text:tab/><text:tab/><text:tab/></text:span><text:span text:style-name="T2"><text:tab/><text:tab/><text:tab/></text:span></text:p>
      <text:p text:style-name="P22"/>
      <text:p text:style-name="P22"/>
      <text:p text:style-name="P22"/>
      <text:p text:style-name="P22"/>
      <text:p text:style-name="P23">SEKRETARZ <text:s text:c="2"/>WZCz <text:s text:c="42"/>PRZEWODNICZĄCY <text:s text:c="2"/>WZCz</text:p>
      <text:p text:style-name="P23"/>
      <text:p text:style-name="P23"/>
      <text:p text:style-name="P24"><text:span text:style-name="T3">………………………. <text:s text:c="41"/>………………………………..</text:span><text:span text:style-name="T2"><text:tab/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OpenSymbol" svg:font-family="OpenSymbol" style:font-charset="x-symbol"/>
    <style:font-face style:name="Tahoma" svg:font-family="Tahoma"/>
    <style:font-face style:name="Lucida Sans Unicode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000000" draw:fill-color="#99ccff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pl" fo:country="PL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pl" fo:country="PL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 fo:text-align="start" style:justify-single-word="false" fo:orphans="0" fo:widows="0" fo:hyphenation-ladder-count="no-limit" style:writing-mode="lr-tb"/>
      <style:text-properties fo:font-variant="normal" fo:text-transform="none" style:use-window-font-color="true" loext:opacity="0%" style:text-outline="false" style:text-line-through-style="none" style:text-line-through-type="none" style:font-name="Times New Roman" fo:font-family="'Times New Roman'" style:font-family-generic="roman" style:font-pitch="variable" fo:font-size="10pt" fo:language="pl" fo:country="PL" fo:font-style="normal" fo:font-weight="normal" style:font-name-asian="Lucida Sans Unicode" style:font-family-asian="'Lucida Sans Unicode'" style:font-pitch-asian="variable" style:font-size-asian="10pt" style:language-asian="zxx" style:country-asian="none" style:font-style-asian="normal" style:font-weight-asian="normal" style:font-name-complex="Tahoma1" style:font-family-complex="Tahoma" style:font-pitch-complex="variable" style:font-size-complex="12pt" style:language-complex="zxx" style:country-complex="none" style:font-style-complex="normal" style:font-weight-complex="normal" text:display="true" fo:hyphenate="false" fo:hyphenation-remain-char-count="2" fo:hyphenation-push-char-count="2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next-style-name="Text_20_body" style:class="extra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Symbol" style:display-name="Footnote Symbol" style:family="text"/>
    <style:style style:name="Endnote_20_Symbol" style:display-name="Endnote Symbol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page"/>
    <text:notes-configuration text:note-class="endnote" text:citation-style-name="Endnote_20_Symbol" text:citation-body-style-name="Endnote_20_anchor" text:master-page-name="Endnote" style:num-format="1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1.988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  <style:master-page style:name="Endnote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4.2$Windows_X86_64 LibreOffice_project/dcf040e67528d9187c66b2379df5ea4407429775</meta:generator>
    <meta:creation-date>2008-01-10T14:12:42</meta:creation-date>
    <dc:date>2022-09-08T15:57:49.530000000</dc:date>
    <meta:print-date>2022-08-02T15:45:43.350000000</meta:print-date>
    <meta:editing-cycles>34</meta:editing-cycles>
    <meta:editing-duration>P24DT4H49M41S</meta:editing-duration>
    <meta:document-statistic meta:table-count="0" meta:image-count="0" meta:object-count="0" meta:page-count="2" meta:paragraph-count="34" meta:word-count="470" meta:character-count="4027" meta:non-whitespace-character-count="2708"/>
    <meta:user-defined meta:name="Informacja 1"/>
    <meta:user-defined meta:name="Informacja 2"/>
    <meta:user-defined meta:name="Informacja 3"/>
    <meta:user-defined meta:name="Informacja 4"/>
  </office:meta>
</office:document-meta>
</file>