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2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13d976" officeooo:paragraph-rsid="0013d976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3" style:family="paragraph" style:parent-style-name="Standard">
      <style:paragraph-properties fo:margin-top="0.101cm" fo:margin-bottom="0.101cm" style:contextual-spacing="false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11add0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officeooo:paragraph-rsid="0019a93d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P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bold" officeooo:rsid="000ecd2f" officeooo:paragraph-rsid="001e4937" style:font-name-asian="Lucida Sans Unicode" style:font-size-asian="12.25pt" style:language-asian="zxx" style:country-asian="none" style:font-style-asian="normal" style:font-weight-asian="bold" style:font-name-complex="Tahoma" style:font-size-complex="14pt" style:language-complex="zxx" style:country-complex="none" style:font-style-complex="normal" style:font-weight-complex="normal" text:display="true"/>
    </style:style>
    <style:style style:name="P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6c18a" officeooo:paragraph-rsid="001e4937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bdcc3" officeooo:paragraph-rsid="003bdcc3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d821b" officeooo:paragraph-rsid="003d821b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05c16" officeooo:paragraph-rsid="0041f43e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744e1" officeooo:paragraph-rsid="00490319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e4f29" officeooo:paragraph-rsid="0057f4a1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57f4a1" officeooo:paragraph-rsid="0057f4a1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fbb5e" officeooo:paragraph-rsid="005955f0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50baf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530fb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59a3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7184b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7d9e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a356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b1542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bd25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bdcc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ce045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16c18a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ce045" officeooo:paragraph-rsid="003ce045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ce045" officeooo:paragraph-rsid="003f45bb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ce045" officeooo:paragraph-rsid="00405c16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ce045" officeooo:paragraph-rsid="0041f43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50baf" officeooo:paragraph-rsid="00350baf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bdcc3" officeooo:paragraph-rsid="003bdcc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744e1" officeooo:paragraph-rsid="004744e1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744e1" officeooo:paragraph-rsid="004ed4b4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a951a" officeooo:paragraph-rsid="004a951a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b5953" officeooo:paragraph-rsid="004b595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b5953" officeooo:paragraph-rsid="004b869f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90319" officeooo:paragraph-rsid="0049031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3a569" officeooo:paragraph-rsid="004e4f2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e4f29" officeooo:paragraph-rsid="004e4f2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ed4b4" officeooo:paragraph-rsid="004ed4b4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4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fbb5e" officeooo:paragraph-rsid="004fbb5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4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4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4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officeooo:paragraph-rsid="00211c5e"/>
    </style:style>
    <style:style style:name="P44" style:family="paragraph" style:parent-style-name="Standard" style:master-page-name="Standard">
      <style:paragraph-properties fo:text-align="center" style:justify-single-word="false" style:page-number="auto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4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5610af" officeooo:paragraph-rsid="0057f4a1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4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5022c3" officeooo:paragraph-rsid="005955f0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4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3a569" officeooo:paragraph-rsid="0043a569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48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5b1582" officeooo:paragraph-rsid="005b1582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4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fbb5e" officeooo:paragraph-rsid="005955f0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5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a356e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51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5b1582" officeooo:paragraph-rsid="005b1582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5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744e1" officeooo:paragraph-rsid="004ed4b4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5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90319" officeooo:paragraph-rsid="0049031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5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a951a" officeooo:paragraph-rsid="004a951a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55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5b1582" officeooo:paragraph-rsid="005b1582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5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b5953" officeooo:paragraph-rsid="004b869f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anguage="pl" fo:country="PL" fo:font-style="normal" fo:font-weight="normal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font-style-complex="normal" style:font-weight-complex="normal" text:display="true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76ffb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T6" style:family="text">
      <style:text-properties fo:font-weight="normal" style:font-weight-asian="normal"/>
    </style:style>
    <style:style style:name="T7" style:family="text">
      <style:text-properties fo:font-weight="normal" officeooo:rsid="00176ffb" style:font-weight-asian="normal"/>
    </style:style>
    <style:style style:name="T8" style:family="text">
      <style:text-properties fo:font-weight="normal" officeooo:rsid="0024cf7e" style:font-weight-asian="normal"/>
    </style:style>
    <style:style style:name="T9" style:family="text">
      <style:text-properties fo:font-weight="normal" officeooo:rsid="0032c891" style:font-weight-asian="normal"/>
    </style:style>
    <style:style style:name="T10" style:family="text">
      <style:text-properties fo:font-weight="normal" officeooo:rsid="00342f40" style:font-weight-asian="normal"/>
    </style:style>
    <style:style style:name="T11" style:family="text">
      <style:text-properties fo:font-weight="normal" officeooo:rsid="00350baf" style:font-weight-asian="normal"/>
    </style:style>
    <style:style style:name="T12" style:family="text">
      <style:text-properties fo:font-weight="normal" officeooo:rsid="003530fb" style:font-weight-asian="normal"/>
    </style:style>
    <style:style style:name="T13" style:family="text">
      <style:text-properties fo:font-weight="normal" officeooo:rsid="00359a3e" style:font-weight-asian="normal"/>
    </style:style>
    <style:style style:name="T14" style:family="text">
      <style:text-properties fo:font-weight="normal" officeooo:rsid="0037184b" style:font-weight-asian="normal"/>
    </style:style>
    <style:style style:name="T15" style:family="text">
      <style:text-properties fo:font-weight="normal" officeooo:rsid="0037d9e3" style:font-weight-asian="normal"/>
    </style:style>
    <style:style style:name="T16" style:family="text">
      <style:text-properties fo:font-weight="normal" officeooo:rsid="0038ad54" style:font-weight-asian="normal"/>
    </style:style>
    <style:style style:name="T17" style:family="text">
      <style:text-properties fo:font-weight="normal" officeooo:rsid="003a356e" style:font-weight-asian="normal"/>
    </style:style>
    <style:style style:name="T18" style:family="text">
      <style:text-properties fo:font-weight="normal" officeooo:rsid="003b1542" style:font-weight-asian="normal"/>
    </style:style>
    <style:style style:name="T19" style:family="text">
      <style:text-properties fo:font-weight="normal" officeooo:rsid="003bd25e" style:font-weight-asian="normal"/>
    </style:style>
    <style:style style:name="T20" style:family="text">
      <style:text-properties fo:font-weight="normal" officeooo:rsid="003bdcc3" style:font-weight-asian="normal"/>
    </style:style>
    <style:style style:name="T21" style:family="text">
      <style:text-properties fo:font-weight="normal" officeooo:rsid="003ce045" style:font-weight-asian="normal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fo:font-weight="normal" officeooo:rsid="003d821b" style:font-weight-asian="normal" style:font-weight-complex="normal"/>
    </style:style>
    <style:style style:name="T24" style:family="text">
      <style:text-properties fo:font-weight="normal" officeooo:rsid="003f45bb" style:font-weight-asian="normal" style:font-weight-complex="normal"/>
    </style:style>
    <style:style style:name="T25" style:family="text">
      <style:text-properties fo:font-weight="normal" officeooo:rsid="0041f43e" style:font-weight-asian="normal" style:font-weight-complex="normal"/>
    </style:style>
    <style:style style:name="T26" style:family="text">
      <style:text-properties fo:font-weight="normal" officeooo:rsid="004ac803" style:font-weight-asian="normal" style:font-weight-complex="normal"/>
    </style:style>
    <style:style style:name="T27" style:family="text">
      <style:text-properties fo:font-weight="normal" officeooo:rsid="004b869f" style:font-weight-asian="normal" style:font-weight-complex="normal"/>
    </style:style>
    <style:style style:name="T28" style:family="text">
      <style:text-properties fo:font-weight="normal" officeooo:rsid="004ed6ee" style:font-weight-asian="normal" style:font-weight-complex="normal"/>
    </style:style>
    <style:style style:name="T29" style:family="text">
      <style:text-properties fo:font-weight="normal" officeooo:rsid="004cc05b" style:font-weight-asian="normal"/>
    </style:style>
    <style:style style:name="T30" style:family="text">
      <style:text-properties fo:font-weight="normal" officeooo:rsid="004e4f29" style:font-weight-asian="normal"/>
    </style:style>
    <style:style style:name="T31" style:family="text">
      <style:text-properties fo:font-weight="normal" officeooo:rsid="004f11b1" style:font-weight-asian="normal"/>
    </style:style>
    <style:style style:name="T32" style:family="text">
      <style:text-properties fo:font-weight="normal" officeooo:rsid="005aff5f" style:font-weight-asian="normal"/>
    </style:style>
    <style:style style:name="T33" style:family="text">
      <style:text-properties officeooo:rsid="0013d976"/>
    </style:style>
    <style:style style:name="T34" style:family="text">
      <style:text-properties style:text-position="super 58%" fo:font-size="13pt" fo:font-weight="normal" officeooo:rsid="0013d976" style:font-size-asian="13pt" style:font-weight-asian="normal" style:font-size-complex="13pt"/>
    </style:style>
    <style:style style:name="T35" style:family="text">
      <style:text-properties fo:font-size="13pt" fo:font-weight="normal" officeooo:rsid="00106a77" style:font-size-asian="13pt" style:font-weight-asian="normal" style:font-size-complex="13pt"/>
    </style:style>
    <style:style style:name="T36" style:family="text">
      <style:text-properties fo:font-size="13pt" fo:font-weight="normal" officeooo:rsid="0013d976" style:font-size-asian="13pt" style:font-weight-asian="normal" style:font-size-complex="13pt"/>
    </style:style>
    <style:style style:name="T37" style:family="text">
      <style:text-properties fo:font-size="13pt" fo:font-weight="normal" officeooo:rsid="001571f7" style:font-size-asian="13pt" style:font-weight-asian="normal" style:font-size-complex="13pt"/>
    </style:style>
    <style:style style:name="T38" style:family="text">
      <style:text-properties fo:font-size="13pt" fo:font-weight="normal" officeooo:rsid="0011add0" style:font-size-asian="13pt" style:font-weight-asian="normal" style:font-size-complex="13pt"/>
    </style:style>
    <style:style style:name="T39" style:family="text">
      <style:text-properties fo:font-size="13pt" fo:font-weight="normal" officeooo:rsid="00148b64" style:font-size-asian="13pt" style:font-weight-asian="normal" style:font-size-complex="13pt"/>
    </style:style>
    <style:style style:name="T40" style:family="text">
      <style:text-properties fo:font-size="13pt" fo:font-weight="normal" officeooo:rsid="0016c18a" style:font-size-asian="13pt" style:font-weight-asian="normal" style:font-size-complex="13pt"/>
    </style:style>
    <style:style style:name="T41" style:family="text">
      <style:text-properties fo:font-size="13pt" fo:font-weight="normal" officeooo:rsid="0024cf7e" style:font-size-asian="13pt" style:font-weight-asian="normal" style:font-size-complex="13pt"/>
    </style:style>
    <style:style style:name="T42" style:family="text">
      <style:text-properties fo:font-size="13pt" fo:font-weight="normal" officeooo:rsid="002fb43b" style:font-size-asian="13pt" style:font-weight-asian="normal" style:font-size-complex="13pt"/>
    </style:style>
    <style:style style:name="T43" style:family="text">
      <style:text-properties fo:font-size="13pt" fo:font-weight="normal" officeooo:rsid="00311aa1" style:font-size-asian="13pt" style:font-weight-asian="normal" style:font-size-complex="13pt"/>
    </style:style>
    <style:style style:name="T44" style:family="text">
      <style:text-properties fo:font-size="13pt" fo:font-weight="normal" officeooo:rsid="0032c891" style:font-size-asian="13pt" style:font-weight-asian="normal" style:font-size-complex="13pt"/>
    </style:style>
    <style:style style:name="T45" style:family="text">
      <style:text-properties fo:font-size="13pt" fo:font-weight="normal" officeooo:rsid="005aff5f" style:font-size-asian="13pt" style:font-weight-asian="normal" style:font-size-complex="13pt"/>
    </style:style>
    <style:style style:name="T46" style:family="text">
      <style:text-properties officeooo:rsid="00221275"/>
    </style:style>
    <style:style style:name="T47" style:family="text">
      <style:text-properties officeooo:rsid="0032c891"/>
    </style:style>
    <style:style style:name="T48" style:family="text">
      <style:text-properties style:font-weight-complex="bold"/>
    </style:style>
    <style:style style:name="T49" style:family="text">
      <style:text-properties officeooo:rsid="00359a3e" style:font-weight-complex="bold"/>
    </style:style>
    <style:style style:name="T50" style:family="text">
      <style:text-properties officeooo:rsid="0037184b" style:font-weight-complex="bold"/>
    </style:style>
    <style:style style:name="T51" style:family="text">
      <style:text-properties officeooo:rsid="003a356e" style:font-weight-complex="bold"/>
    </style:style>
    <style:style style:name="T52" style:family="text">
      <style:text-properties officeooo:rsid="003b1542" style:font-weight-complex="bold"/>
    </style:style>
    <style:style style:name="T53" style:family="text">
      <style:text-properties officeooo:rsid="0037d9e3" style:font-weight-complex="bold"/>
    </style:style>
    <style:style style:name="T54" style:family="text">
      <style:text-properties officeooo:rsid="0041f43e"/>
    </style:style>
    <style:style style:name="T55" style:family="text">
      <style:text-properties officeooo:rsid="00447665"/>
    </style:style>
    <style:style style:name="T56" style:family="text">
      <style:text-properties officeooo:rsid="00490319"/>
    </style:style>
    <style:style style:name="T57" style:family="text">
      <style:text-properties officeooo:rsid="004a951a"/>
    </style:style>
    <style:style style:name="T58" style:family="text">
      <style:text-properties officeooo:rsid="004ed4b4"/>
    </style:style>
    <style:style style:name="T59" style:family="text">
      <style:text-properties officeooo:rsid="004ed6ee"/>
    </style:style>
    <style:style style:name="T60" style:family="text">
      <style:text-properties officeooo:rsid="005022c3"/>
    </style:style>
    <style:style style:name="T61" style:family="text">
      <style:text-properties officeooo:rsid="005610af"/>
    </style:style>
    <style:style style:name="T62" style:family="text">
      <style:text-properties officeooo:rsid="005952e9"/>
    </style:style>
    <style:style style:name="T63" style:family="text">
      <style:text-properties officeooo:rsid="005d121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4">U C H W A Ł A <text:s/>Nr……/ <text:s/>20<text:span text:style-name="T46">22</text:span></text:p>
      <text:p text:style-name="P1">z <text:s/>dnia <text:span text:style-name="T46">24 <text:s/>września <text:s/>2022 r.</text:span> </text:p>
      <text:p text:style-name="P1"/>
      <text:p text:style-name="P2">Walnego <text:s/>Zgromadzenia <text:s/>Członków</text:p>
      <text:p text:style-name="P1">Spółdzielni <text:s/>Mieszkaniowej <text:s/>im. J. I. Kraszewskiego <text:s/>w <text:s/>Sopocie</text:p>
      <text:p text:style-name="P1"/>
      <text:p text:style-name="P3">w <text:s/>sprawie : <text:s/><text:span text:style-name="T33">Zmiany Statutu Spółdzielni</text:span> <text:s text:c="14"/></text:p>
      <text:p text:style-name="P5"><text:s text:c="16"/></text:p>
      <text:p text:style-name="P5"><text:span text:style-name="T35"><text:tab/>Na <text:s/>podstawie <text:s/>§ <text:s/></text:span><text:span text:style-name="T36">31 <text:s/>pkt. 1</text:span><text:span text:style-name="T42">0</text:span><text:span text:style-name="T36"> oraz <text:s/>§ <text:s/>39 <text:s/>ust. </text:span><text:span text:style-name="T37">1 i </text:span><text:span text:style-name="T36">5 </text:span><text:span text:style-name="T35"><text:s text:c="2"/>Statutu <text:s text:c="2"/></text:span><text:span text:style-name="T36">w <text:s/>związku <text:s/>z <text:s/>art. 8 </text:span><text:span text:style-name="T34">2</text:span><text:span text:style-name="T38"> </text:span><text:span text:style-name="T36">ust. </text:span><text:span text:style-name="T39">1 ustawy <text:s/>z <text:s/>dnia <text:s/>15 <text:s/>grudnia <text:s/>2000 r. <text:s/>o <text:s/>spółdzielniach <text:s/>mieszkaniowych <text:s/>( Dz. U. <text:s text:c="6"/></text:span><text:span text:style-name="T37">z </text:span><text:span text:style-name="T39">20</text:span><text:span text:style-name="T41">21 </text:span><text:span text:style-name="T39">r., poz. </text:span><text:span text:style-name="T41">1208</text:span><text:span text:style-name="T39"> z późniejszymi zmianami) </text:span><text:span text:style-name="T43">oraz art.1 ustęp 7 wspomnianej wyżej <text:s text:c="2"/></text:span><text:span text:style-name="T44">ustawy <text:s/>w związku z art. 38 § 1 punkt 10 <text:s/>Prawa <text:s/>spółdzielczego (D</text:span><text:span text:style-name="T45">z</text:span><text:span text:style-name="T44">. U. z 2021 r., poz. 648) </text:span><text:span text:style-name="T39"><text:s/></text:span><text:span text:style-name="T37">Walne <text:s/>Zgromadzenie <text:s/>Członków <text:s/>uchwala <text:s/>następujące <text:s/>zmiany </text:span><text:span text:style-name="T40"><text:s/></text:span><text:span text:style-name="T44">Statutu <text:s/>Spółdzielni :</text:span></text:p>
      <text:p text:style-name="P6"/>
      <text:p text:style-name="P24">1/ <text:span text:style-name="T47">w</text:span> <text:s/>§ <text:span text:style-name="T47">2 <text:s/>ustęp 2</text:span> <text:s/>otrzymuje <text:s/>brzmienie:</text:p>
      <text:p text:style-name="P14"><text:span text:style-name="T6"><text:s/>„</text:span><text:span text:style-name="T9">Spółdzielnia <text:s/>prowadzi <text:s/>swoją <text:s/>działalność <text:s/>samodzielnie </text:span><text:span text:style-name="T6"><text:s/>na <text:s/>podstawie <text:s/>przepisów : <text:s text:c="129"/>- ustawy <text:s/>z <text:s/>dnia <text:s/>16 <text:s/>września <text:s/>1982 r. <text:s/>Prawo <text:s/>spółdzielcze ( Dz. U. z 20</text:span><text:span text:style-name="T8">21</text:span><text:span text:style-name="T6"> r., poz. </text:span><text:span text:style-name="T8">648</text:span><text:span text:style-name="T32">),</text:span><text:span text:style-name="T6"> <text:s text:c="102"/>- ustawy <text:s/>z <text:s/>dnia <text:s/>15 <text:s/>grudnia <text:s/>2000 r. <text:s/>o <text:s/>spółdzielniach <text:s/>mieszkaniowych ( Dz. U. z 20</text:span><text:span text:style-name="T8">21</text:span><text:span text:style-name="T6"> r., <text:s text:c="7"/>poz. 12</text:span><text:span text:style-name="T8">08</text:span><text:span text:style-name="T6"> z późniejszymi zmianami) </text:span><text:span text:style-name="T10">zwanej dalej Ustawą i innych ustaw oraz <text:s/>zarejestrowanego <text:s/>Statutu.”</text:span><text:span text:style-name="T6"> <text:s/></text:span></text:p>
      <text:p text:style-name="P29">2 / w § 4 <text:s/>dodaje <text:s/>się <text:s/>punkt <text:s/>„d” o <text:s/>brzmieniu:</text:p>
      <text:p text:style-name="P14"><text:span text:style-name="T11">„ Działalność <text:s/>obiektów kultury</text:span><text:span text:style-name="T6"> <text:s/>- <text:s/></text:span><text:span text:style-name="T11">PKD <text:s/>90.04. <text:s/>Z. „</text:span><text:span text:style-name="T6"> <text:s/></text:span></text:p>
      <text:p text:style-name="P29">3 / w § 7 <text:s/>ustępy <text:s/>1 i 2 <text:s/>otrzymują <text:s/>brzmienie:</text:p>
      <text:p text:style-name="P15"><text:span text:style-name="T11">„ 1. </text:span><text:span text:style-name="T12">Członkiem <text:s/>Spółdzielni <text:s/>jest <text:s/>z <text:s/>mocy <text:s/>prawa <text:s/>osoba <text:s/>fizyczna <text:s/>, <text:s/>choćby <text:s/>nie <text:s/>miała <text:s/>zdolności <text:s/>do <text:s/>czynności <text:s/>prawnych <text:s/>albo <text:s/>miała <text:s/>ograniczoną <text:s/>zdolność <text:s text:c="3"/>do <text:s/>czynności <text:s/>prawnych, której <text:s/>przysługuje <text:s/>spółdzielcze lokatorskie <text:s/>prawo <text:s/>do <text:s/>lokalu <text:s text:c="3"/>mieszkalnego <text:s text:c="2"/>lub <text:s/>spółdzielcze <text:s/>własnościowe <text:s/>prawo <text:s/>do <text:s/>lokalu, <text:s/>albo <text:s/>taka <text:s/>osoba, <text:s/>której <text:s text:c="3"/>przysługuje <text:s text:c="2"/>roszczenie <text:s/>o <text:s/>ustanowienie <text:s/>spółdzielczego <text:s/>lokatorskiego <text:s text:c="2"/>prawa <text:s/>do <text:s/>lokalu <text:s/>mieszkalnego <text:s/>lub roszczenie o <text:s/>ustanowienie <text:s/>odrębnej <text:s/>własności <text:s/>lokalu <text:s text:c="2"/>zwane <text:s/>dalej <text:s/>„ ekspektatywą <text:s/>własności” .</text:span></text:p>
      <text:p text:style-name="P16"><text:span text:style-name="T12">2. <text:s/>Członkami <text:s/>Spółdzielni <text:s/>są <text:s/>oboje <text:s/>małżonkowie <text:s/>jeżeli <text:s/>prawo <text:s/>do <text:s/>lokalu <text:s/>przysługuje im <text:s/>wspólnie, <text:s/>w <text:s/>tym <text:s text:c="2"/>także <text:s/>w <text:s/>ułamkowej <text:s/>części,</text:span><text:span text:style-name="T11"> </text:span><text:span text:style-name="T6"><text:s/></text:span><text:span text:style-name="T13">albo <text:s/>jeżeli <text:s/>wspólnie <text:s/>ubiegają <text:s/>się <text:s text:c="2"/>o zawarcie <text:s/>umowy <text:s/>o <text:s/>ustanowienie <text:s/>spółdzielczego <text:s/>lokatorskiego <text:s text:c="3"/>prawa <text:s/>do <text:s/>lokalu mieszkalnego <text:s/>albo <text:s/>prawa <text:s/>odrębnej <text:s/>własności <text:s/>lokalu.”</text:span></text:p>
      <text:p text:style-name="P17"><text:span text:style-name="T49">4 /</text:span><text:span text:style-name="T48"> </text:span><text:span text:style-name="T49">w § 8 <text:s/>ustępie 1 punkcie „e</text:span><text:span text:style-name="T13">” po <text:s/>zakończeniu <text:s/>dotychczasowej <text:s/>treści <text:s text:c="2"/>stawia <text:s/>się <text:s/>przecinek <text:s/>i <text:s/>dodaje <text:s/>następujące <text:s/>słowa: „ z <text:s/>zastrzeżeniem <text:s/>punktu „f”.</text:span></text:p>
      <text:p text:style-name="P18"><text:span text:style-name="T50">5</text:span><text:span text:style-name="T14"> </text:span><text:span text:style-name="T50">/ w § 9 <text:s/>ustępie <text:s/>2 <text:s/></text:span><text:span text:style-name="T53">po <text:s/></text:span><text:span text:style-name="T50">zdani</text:span><text:span text:style-name="T53">u <text:s/>drugim <text:s/>dodaje <text:s/>się <text:s/>zdanie <text:s/>trzecie <text:s/>o <text:s/></text:span><text:span text:style-name="T50"><text:s text:c="2"/></text:span><text:span text:style-name="T53">następującym <text:s/>brzmieniu:</text:span></text:p>
      <text:p text:style-name="P19"><text:span text:style-name="T15">„ Osoba <text:s/>ubiegająca się <text:s/>o członkostwo <text:s/>w Spółdzielni <text:s/>powinna <text:s/>wskazać <text:s/></text:span><text:span text:style-name="T16"><text:s/>numer <text:s/>telefonu <text:s/>kontaktowego</text:span><text:span text:style-name="T14"> <text:s/></text:span><text:span text:style-name="T16">i <text:s/>ewentualnie <text:s/>adres <text:s/>e-mail <text:s/>oraz <text:s/>wskazać <text:s/>osobę <text:s/>administrując</text:span><text:span text:style-name="T29">ą</text:span><text:span text:style-name="T16"> <text:s text:c="2"/>lokalem <text:s/>jeżeli <text:s/>nie <text:s/>jest <text:s/></text:span><text:span text:style-name="T17">nią <text:s/>osoba <text:s/>ubiegająca <text:s/>się <text:s/>o <text:s/>członkostwo.”</text:span></text:p>
      <text:p text:style-name="P51"><text:soft-page-break/><text:span text:style-name="T17">2</text:span></text:p>
      <text:p text:style-name="P19"><text:span text:style-name="T51">6 /</text:span><text:span text:style-name="T17"> </text:span><text:span text:style-name="T51"><text:s/>w <text:s/>§ <text:s/>12 <text:s/>ustępie <text:s/>2 <text:s/>punkty <text:s/>„1”, „7” </text:span><text:span text:style-name="T52">i „11”</text:span><text:span text:style-name="T51"> otrzymują <text:s/>nowe <text:s/>brzmienia:</text:span></text:p>
      <text:p text:style-name="P20"><text:span text:style-name="T17">„1/ </text:span><text:span text:style-name="T18">przestrzegania <text:s/>przepisów <text:s/>prawa, w <text:s/>tym <text:s/>prawa <text:s/>wewnątrzspółdzielczego <text:s/>zawartego <text:s/>w <text:s/>Statucie, regulaminach <text:s/>oraz <text:s/>uchwałach <text:s/>organów <text:s/>Spółdzielni;</text:span></text:p>
      <text:p text:style-name="P21"><text:span text:style-name="T18">7/ uiszczania <text:s/>regularnie <text:s/>w <text:s/>terminach <text:s/>określonych <text:s/>Statutem <text:s/>wszelkich <text:s/>opłat obciążających <text:s/>członka <text:s/>lub <text:s/>nie <text:s/>będącego <text:s/>członkiem <text:s/>Spółdzielni <text:s/>posiadacza <text:s/>prawa odrębnej <text:s/>własności <text:s/>do <text:s/>lokalu <text:s/>w <text:s/>zasobach <text:s/>Spółdzielni <text:s/>na <text:s/>podstawie <text:s/>obowiązujących ustaw, Statutu <text:s/>oraz <text:s/>uchwał <text:s/>organów <text:s/></text:span><text:span text:style-name="T19">Spółdzielni;</text:span></text:p>
      <text:p text:style-name="P22"><text:span text:style-name="T19">11/udostępnienia <text:s/>zajmowanego <text:s/>lokalu <text:s text:c="2"/>umożliwi</text:span><text:span text:style-name="T31">ającego</text:span><text:span text:style-name="T19"> <text:s/>Spółdzielni <text:s/>wykonani</text:span><text:span text:style-name="T31">e</text:span><text:span text:style-name="T19"> koniecznej <text:s/>przebudowy <text:s/>lub <text:s/>robót <text:s/>remontowych, w <text:s/>tym <text:s text:c="2"/>niezwłocznego <text:s text:c="2"/>udostępnienia lokalu w celu <text:s/></text:span><text:span text:style-name="T31">usunięcia <text:s/>awarii <text:s/>wywołującej <text:s/>szkodę </text:span><text:span text:style-name="T19"><text:s/></text:span><text:span text:style-name="T31">lub <text:s/>zagrażającej <text:s/>bezpośrednio <text:s/>powstaniem <text:s/>szkody, a <text:s/>także <text:s/>w <text:s/>celu <text:s/></text:span><text:span text:style-name="T19">zainstalowania urządzeń pomiarowych <text:s/>dotyczących zużycia </text:span><text:span text:style-name="T29">mediów</text:span><text:span text:style-name="T19">, legalizacji <text:s/></text:span><text:span text:style-name="T30">tych <text:s/>urządzeń </text:span><text:span text:style-name="T19"><text:s/>i <text:s/>umożliwienia <text:s/>kontrolnego <text:s/>odczytu <text:s/></text:span><text:span text:style-name="T30">ich </text:span><text:span text:style-name="T19">wskazań;”</text:span></text:p>
      <text:p text:style-name="P30">7 / w <text:s/>§ <text:s/>29 <text:s/>ustępy <text:s/>2 <text:s/>i <text:s/>3 - <text:s/>zdanie <text:s/>pierwsze <text:s/>otrzymują <text:s/>brzmienie:</text:p>
      <text:p text:style-name="P7"><text:s/>„ 2. Wybory <text:s/>do <text:s/>organów <text:s/>Spółdzielni <text:s/>wskazanych w <text:s/>ustępie <text:s/>1 <text:s/>punktach „b” <text:s/>i <text:s/>„c” <text:s/>dokonywane <text:s/>są <text:s/>w <text:s/>głosowaniu <text:s/>tajnym <text:s/>spośród <text:s/>nieograniczonej <text:s/>ilości <text:s/>kandydatów.</text:p>
      <text:p text:style-name="P23"><text:span text:style-name="T20"><text:s text:c="2"/>3 .Do <text:s/>wybieralnych <text:s/>organów <text:s/></text:span><text:span text:style-name="T21">Spółdzielni <text:s/>wybrani <text:s/>zostają <text:s/>kandydaci, <text:s/>którzy <text:s/>w pierwszej <text:s/>turze <text:s/>wyborów <text:s/>otrzymali <text:s/>co <text:s/>najmniej <text:s/>50 % <text:s/>oddanych <text:s/>głosów.”</text:span></text:p>
      <text:p text:style-name="P25">8 / <text:s/>w <text:s/>§ <text:s/>32 <text:s/>ustępy <text:s/>1 i 3 <text:s/>otrzymują <text:s/>nowe <text:s/>brzmienia, a <text:s/>w <text:s/>ustępie <text:s/>5 <text:s/>nowe <text:s/>brzmienie <text:s/>otrzymuje <text:s/>zdanie <text:s/>pierwsze: </text:p>
      <text:p text:style-name="P25">„<text:span text:style-name="T22"> </text:span><text:span text:style-name="T23">1. Walne <text:s/>Zgromadzenie <text:s/>zwołuje <text:s/>Zarząd <text:s/>przynajmniej <text:s/>raz <text:s/>w <text:s/>roku <text:s/>w <text:s/>ciągu <text:s/>6 <text:s/>miesięcy <text:s/>od <text:s/>upływu <text:s/>roku <text:s/>obrachunkowego, <text:s/>przy <text:s/>czym <text:s/>odstępstwo <text:s/>od <text:s/>tej <text:s/>zasady <text:s/>może <text:s/>zostać <text:s/>przewidziane <text:s/>przez <text:s/>obowiązujące <text:s/>w <text:s/>danym <text:s/>roku <text:s/>przepisy.</text:span></text:p>
      <text:p text:style-name="P8">3. <text:s/>Zarząd <text:s/>zwołuje <text:s/>Walne <text:s/>Zgromadzenie <text:s/>także <text:s/>na <text:s/>żądanie:</text:p>
      <text:p text:style-name="P26"><text:span text:style-name="T23"><text:s text:c="4"/></text:span><text:span text:style-name="T24">a / Rady <text:s/>Nadzorczej</text:span></text:p>
      <text:p text:style-name="P27"><text:span text:style-name="T24"><text:s text:c="3"/>b / przynajmniej <text:s/>1 / 10 <text:s/>ogólnej liczby członków Spółdzielni, nie mniej niż stu <text:s/>członków.</text:span><text:span text:style-name="T23"> </text:span></text:p>
      <text:p text:style-name="P9">5. <text:s/>W <text:s/>przypadku <text:s/>wskazanym <text:s/>w <text:s/>ustępie 3 <text:s/>Walne <text:s/>Zgromadzenie <text:s/>zwołuje <text:s/>się <text:s/>w <text:s/>takim terminie, <text:s/>aby <text:s/>mogło <text:s/>się <text:s/>ono <text:s/>odbyć <text:s/>w <text:s/>ciągu <text:s/>4 <text:s/>tygodni <text:s/>od <text:s/>dnia <text:s/>wniesienia <text:s/>żądania z uwzględnieniem <text:s/>treści <text:s/>ustępu 1.”</text:p>
      <text:p text:style-name="P28"><text:span text:style-name="T54">9 / w <text:s/>§ <text:s/>33 <text:s/>ustępie 1 <text:s/>zdanie <text:s/>drugie <text:s/>otrzymuje <text:s/>brzmienie: </text:span><text:span text:style-name="T23"><text:s/></text:span></text:p>
      <text:p text:style-name="P28"><text:span text:style-name="T23">„ </text:span><text:span text:style-name="T25">Zawiadomienia <text:s/>w <text:s/>formie <text:s/>pism <text:s/>doręczanych <text:s/>członkom <text:s/>przez <text:s/>gospodarzy <text:s/>domów, a <text:s/>także <text:s/>pocztą <text:s/>elektroniczną, <text:s/>zawiadomienia <text:s/>wywieszane <text:s/>na <text:s/>tablicach <text:s/>ogłoszeń <text:s/>w budynkach <text:s/>mieszkalnych <text:s/>i <text:s/>w <text:s/>siedzibie <text:s/>Zarządu <text:s/>oraz <text:s/>umieszczane <text:s/>na <text:s/>stronie <text:s/>internetowej <text:s/>Spółdzielni - <text:s/>powinny <text:s/>zawierać <text:s/>również <text:s/>informację <text:s/>o <text:s/>miejscu <text:s/>wyłożenia <text:s/>wszystkich <text:s/>sprawozdań i <text:s/>projektów <text:s/>uchwał <text:s/>w <text:s/>sprawach, <text:s/>które <text:s/>będą <text:s/>przedmiotem <text:s/>obrad <text:s/>wraz <text:s/>z <text:s/>pouczeniem <text:s/>o <text:s/>prawie <text:s/>członka <text:s/>do <text:s/>zapoznania <text:s/>się <text:s/>z <text:s/>tymi <text:s/>dokumentami.”</text:span></text:p>
      <text:p text:style-name="P37">10 / <text:s/>w <text:s/>§ <text:s/>39 :</text:p>
      <text:p text:style-name="P38">a / ustęp 1 otrzymuje <text:s/>brzmienie: <text:s/></text:p>
      <text:p text:style-name="P47">„<text:span text:style-name="T55">1. Rada <text:s/>Nadzorcza <text:s/>składa <text:s/>się <text:s/>z <text:s/>9 <text:s/>członków <text:s/>wybranych <text:s/>przez <text:s/>Walne <text:s/>Zgromadzenie <text:s/>na <text:s/>okres <text:s/>trzech <text:s/>lat, <text:s/>przy <text:s/>czym <text:s/>okres <text:s/>ten <text:s/>może <text:s/>być <text:s/>dłuższy <text:s/>z <text:s/>mocy <text:s/>obowiązujących <text:s text:c="3"/>przepisów.</text:span></text:p>
      <text:p text:style-name="P48"><text:soft-page-break/>3</text:p>
      <text:p text:style-name="P48"/>
      <text:p text:style-name="P38">b / <text:s text:c="2"/>ustęp <text:s/>2 <text:s/><text:span text:style-name="T61">otrzymuje <text:s/>brzmienie:</text:span></text:p>
      <text:p text:style-name="P11">„<text:span text:style-name="T61">2. Do Rady Nadzorczej <text:s/>mogą <text:s/>być <text:s/>wybierani <text:s/>wyłącznie <text:s/>członkowie <text:s/>Spółdzielni, <text:s/>którzy nie <text:s/>są <text:s/>jej <text:s/>pracownikami <text:s/>oraz <text:s/>spełniają <text:s/>wymogi <text:s/>określone <text:s/>Ustawą i <text:s/>Regulaminem <text:s/>Rady <text:s/>uchwalonym <text:s/>przez <text:s/>Walne <text:s/>Zgromadzenie. Prawo <text:s/>zgłaszania <text:s/>kandydatów <text:s/>na <text:s/>członków <text:s/>Rady <text:s/>Nadzorczej <text:s/>przysługuje <text:s/>każdemu <text:s/>członkowi, w <text:s/>tym <text:s/>aktualnym <text:s/>członkom <text:s/>Rady. <text:s text:c="2"/>Zgłoszenie <text:s/>winno <text:s/>być <text:s/>dokonane <text:s/>na <text:s/>piśmie <text:s/>w <text:s/>siedzibie <text:s/>Spółdzielni <text:s/>najpóźniej <text:s/>15 <text:s/>dni <text:s/>przed <text:s/>terminem <text:s/>Walnego <text:s/>Zgromadzenia, <text:s/>przy <text:s/>czym <text:s/>w <text:s/>przypadku <text:s/>zgłoszenia <text:s/>w <text:s/>ten <text:s/>sposób <text:s/>mniejszej <text:s/>jak <text:s/>jedenastu <text:s/>liczby <text:s/>kandydatów, członkowie <text:s/>uczestniczący <text:s text:c="2"/>w <text:s/>Walnym <text:s/>Zgromadzeniu <text:s/>zgłaszają <text:s/>ustnie <text:s/>kandydatury <text:s/>z <text:s/>odpowiednim <text:s/>zastosowaniem <text:s/>reguł <text:s/>obowiązujących <text:s/>przy <text:s/>pisemnych <text:s/>zgłoszeniach <text:s/>kandydatów na <text:s/>członków <text:s/>Rady Nadzorczej. <text:s text:c="2"/></text:span></text:p>
      <text:p text:style-name="P45"><text:s/>Do <text:s/>zgłoszenia <text:s/>należy <text:s/>dołączyć <text:s/>pisemną <text:s/>zgodę <text:s/>kandydata <text:s/>na <text:s/>kandydowanie <text:s/>do <text:s/>Rady <text:s/>Nadzorczej <text:s/>wraz <text:s/>z <text:s/>jego <text:s/>pisemnym <text:s/>oświadczeniem <text:s/>o <text:s/>wyrażeniu <text:s/>zgody <text:s/>na <text:s/>ujawnienie <text:s/>Walnemu <text:s/>Zgromadzeniu <text:s/>danych <text:s/>zawartych <text:s/>w <text:s/>zgłoszeniu <text:s/>i <text:s/>jego <text:s/>załącznikach <text:s/>i <text:s/>ich <text:s/>przetwarzanie <text:s/>wyłącznie <text:s/>dla <text:s/>celu <text:s/>ich <text:s/>podania.</text:p>
      <text:p text:style-name="P12">Członek, którego <text:s text:c="2"/>kandydaturę <text:s/>zgłoszono <text:s/>na <text:s/>piśmie <text:s/>w sposób <text:s/>określony <text:s/><text:span text:style-name="T62">powyżej, <text:s/>a <text:s/>także <text:s/>w <text:s/>Regulaminie <text:s/>Walnego <text:s/>Zgromadzenia</text:span> <text:s/><text:span text:style-name="T62">może </text:span><text:s/><text:span text:style-name="T62">ale <text:s/>nie <text:s/>musi <text:s/>być <text:s/>obecny <text:s/>na <text:s/>posiedzeniu <text:s/>Walnego <text:s/>Zgromadzenia.”</text:span></text:p>
      <text:p text:style-name="P32">11 / w <text:s/>§ <text:s/>41 <text:s/>ustęp<text:span text:style-name="T58">ie </text:span><text:s/>1:</text:p>
      <text:p text:style-name="P39">a/ <text:s/>kolejne <text:s/>punkty <text:s/>po <text:s/>punkcie <text:s/>„p” <text:s/>otrzymują <text:s/>oznaczenia: „r”,”s”,”t”,”u”,”w”,”z”;</text:p>
      <text:p text:style-name="P39">b/ <text:s/>w <text:s/>punkcie „t” ( <text:s/>dawnym „u”) w <text:s/>końcowym <text:s/>fragmencie <text:s/>zdania <text:s/>słowo <text:s/>„Ustawy” </text:p>
      <text:p text:style-name="P32"><text:s text:c="6"/><text:span text:style-name="T58">zastępuje <text:s/>się <text:s/>słowem „ ustaw”.</text:span> </text:p>
      <text:p text:style-name="P32"/>
      <text:p text:style-name="P31">12/ <text:s/>w <text:s/>§ <text:s/>46 <text:s text:c="2"/>ustęp <text:s/>2 <text:s/>otrzymuje <text:s/>brzmienie:</text:p>
      <text:p text:style-name="P10">„ 2. <text:s/>Z <text:s/>członkami <text:s/>Zarządu <text:s/>zatrudnianymi <text:s/>w <text:s/>Spółdzielni <text:s/>Rada <text:s/>Nadzorcz<text:span text:style-name="T63">a</text:span> <text:s/>nawiązuje <text:s text:c="5"/>i <text:s/>rozwiązuje <text:s/>stosunek <text:s/>pracy <text:s/>na <text:s/>podstawie <text:s/>umowy <text:s/>o <text:s/>pracę.”</text:p>
      <text:p text:style-name="P36">13 / w <text:s/>§ <text:s/>48 <text:s/>punkcie <text:s/>2 <text:s/>skreślić <text:s/>nawias <text:s/>wraz <text:s/>z <text:s/>zawartą <text:s/>w <text:s/>nim <text:s/>treścią o <text:s/>brzmieniu: ( wszystkich <text:s/>jego <text:s/>części ).</text:p>
      <text:p text:style-name="P36"/>
      <text:p text:style-name="P36">14 / w <text:s/>§ <text:s/>52 <text:s/>ustępie <text:s/>1 <text:s/>zdanie <text:s/>drugie <text:s/>otrzymuje <text:s/>brzmienie: <text:s/></text:p>
      <text:p text:style-name="P10"><text:span text:style-name="T56">W <text:s/>razie <text:s/>konieczności <text:s/>Rada <text:s/>Nadzorcza <text:s/>może <text:s/>wyznaczyć <text:s/>jednego <text:s/>lub <text:s/>kilku <text:s/>ze <text:s/>swoich <text:s/>członków <text:s/>do <text:s/>czasowego <text:s/>pełnienia <text:s/>funkcji <text:s/>członka ( członków ) Zarządu <text:s/>i <text:s/>w <text:s/>takim <text:s/>przypadku ich </text:span><text:s/><text:span text:style-name="T57">członkostwo <text:s/>w <text:s/>Radzie <text:s/>Nadzorczej <text:s/>ulega <text:s/>zawieszeniu.”</text:span></text:p>
      <text:p text:style-name="P33">15 / <text:s/>w <text:s/>§ <text:s/>60 <text:s/>ustępie <text:s text:c="2"/>4 <text:s text:c="2"/>w <text:s/>zdaniu <text:s/>drugim <text:s/>kropkę <text:s/>zastępuje <text:s/>się <text:s/>przecinkiem <text:s/>i <text:s/>dodaje <text:s/>następujące <text:s/>słowa:</text:p>
      <text:p text:style-name="P33"><text:span text:style-name="T22">„ koszty <text:s/>remontu <text:s/>lokalu <text:s/>jeżeli <text:s/>jego <text:s/>przeprowadzenie <text:s/>było <text:s/>konieczne <text:s/>przed <text:s/>przetargiem, o <text:s/>którym <text:s/>mowa <text:s/>w <text:s/>ustępie 1, <text:s/></text:span><text:span text:style-name="T26">koszty <text:s/>procesów <text:s/>sądowych <text:s/>poniesionych <text:s/>przez <text:s/>Spółdzielnię w <text:s/>celu <text:s/>doprowadzenia <text:s/>do <text:s/>wygaśnięcia <text:s/>lokatorskiego <text:s/>prawa <text:s/>do <text:s/>lokalu, <text:s/>czy <text:s/>eksmisji <text:s/>osób <text:s/>dany <text:s/>lokal <text:s/>zajmujących, <text:s/>a <text:s/>także <text:s/>wszystkie <text:s/>inne <text:s/>należności <text:s/>Spółdzielni <text:s/>obciążające <text:s/>lokal <text:s/>lub ( byłego) <text:s/>członka.”</text:span></text:p>
      <text:p text:style-name="P55"><text:soft-page-break/><text:span text:style-name="T26">4</text:span></text:p>
      <text:p text:style-name="P55"><text:span text:style-name="T26"/></text:p>
      <text:p text:style-name="P34">1<text:span text:style-name="T59">6</text:span> / <text:s/>w <text:s/>§ <text:s/>135 <text:s/>dodaje <text:s/>się <text:s/>ustęp <text:s/>5 <text:s/>o <text:s/>brzmieniu:<text:span text:style-name="T22"> <text:s/></text:span></text:p>
      <text:p text:style-name="P35"><text:span text:style-name="T22">„ 5. Koszt <text:s/>wyposażenia <text:s/>budynku <text:s/>w <text:s/>dodatkowe <text:s/>elementy <text:s/>nie <text:s/>będące <text:s/>jego <text:s/>technicznym <text:s/>wyposażeniem <text:s/>w <text:s/>rozumieniu <text:s/>prawa <text:s/>budowlanego ponoszą <text:s/>mieszkańcy <text:s/>takiego <text:s/>budynku </text:span><text:span text:style-name="T27">posiadający prawa do </text:span><text:span text:style-name="T28">l</text:span><text:span text:style-name="T27">okali w nim <text:s/>położonych <text:s/>poprzez <text:s/>wieloletnie <text:s/>zwiększenie <text:s/>wpłat <text:s/>na <text:s/>fundusz <text:s/>remontowy <text:s/>lub <text:s/>rozliczając <text:s/>się <text:s/>z <text:s/>tego <text:s/>tytułu <text:s/>w inny <text:s/>sposób <text:s/>każdorazowo <text:s/>ustalany <text:s/>przez <text:s/>Zarząd <text:s/>Spółdzielni.”</text:span> </text:p>
      <text:p text:style-name="P35"/>
      <text:p text:style-name="P40">17 / <text:s/>§ <text:s text:c="2"/>137 <text:s text:c="2"/><text:span text:style-name="T60">otrzymuje <text:s/>brzmienie:</text:span></text:p>
      <text:p text:style-name="P13">„ <text:s/><text:span text:style-name="T60">Szczegółowe <text:s/>postanowienia <text:s/>dotyczące <text:s/>zasad <text:s text:c="2"/>używania <text:s/>lokali <text:s/>w <text:s/>budynkach <text:s/>położonych <text:s/>w <text:s/>zasobach <text:s/>Spółdzielni <text:s/>oraz <text:s/>zasady <text:s/>porządku <text:s/>domowego <text:s/>określają <text:s/>stosowne <text:s/>regulaminy <text:s/>uchwalane <text:s/>przez <text:s/>Radę <text:s/>Nadzorczą, <text:s/>a <text:s/>szczególnie: Regulamin <text:s/>porządku <text:s/>domowego, <text:s/>Regulamin <text:s/>określający <text:s/>obowiązki <text:s/>Spółdzielni <text:s/>oraz <text:s/>dysponentów <text:s/>praw <text:s/>do <text:s/>lokali <text:s/>w <text:s/>zakresie <text:s/>napraw <text:s/>wewnątrz <text:s/>lokali <text:s/>mieszkalnych, <text:s/>Regulamin <text:s/>korzystania <text:s/>z <text:s/>pomieszczeń <text:s/>gospodarczych, <text:s/>Regulamin <text:s/>zakładania <text:s/>i <text:s/>używania <text:s/>przydomowych <text:s/>ogródków <text:s/>kwiatowych, czy <text:s/>Regulamin <text:s/>mieszkaniowy.”</text:span></text:p>
      <text:p text:style-name="P13"/>
      <text:p text:style-name="P13"/>
      <text:p text:style-name="P46"><text:s text:c="40"/></text:p>
      <text:p text:style-name="P4">W <text:s/>głosowaniu <text:s/>udział <text:s/>wzięło……...uprawnionych <text:s/>do <text:s/>głosowania <text:s/>osób.</text:p>
      <text:p text:style-name="P4">Głosy <text:s/>oddane <text:s/>za <text:s/>uchwałą……………………</text:p>
      <text:p text:style-name="P4"><text:s text:c="26"/>przeciw……………………….</text:p>
      <text:p text:style-name="P43"><text:span text:style-name="T4"><text:s text:c="26"/>wstrzymujące <text:s/>się…………….</text:span><text:span text:style-name="T5"> <text:s/></text:span><text:span text:style-name="T1"><text:tab/><text:tab/><text:tab/></text:span><text:span text:style-name="T2"><text:tab/><text:tab/><text:tab/></text:span></text:p>
      <text:p text:style-name="P41"/>
      <text:p text:style-name="P41"/>
      <text:p text:style-name="P41"/>
      <text:p text:style-name="P41"/>
      <text:p text:style-name="P42">SEKRETARZ <text:s text:c="2"/>WZCz <text:s text:c="42"/>PRZEWODNICZĄCY <text:s text:c="2"/>WZCz</text:p>
      <text:p text:style-name="P42"/>
      <text:p text:style-name="P42"/>
      <text:p text:style-name="P43"><text:span text:style-name="T3">………………………. <text:s text:c="41"/>………………………………..</text:span><text:span text:style-name="T2"><text:tab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Times New Roman" fo:font-family="'Times New Roman'" style:font-family-generic="roman" style:font-pitch="variable" fo:font-size="10pt" fo:language="pl" fo:country="PL" fo:font-style="normal" fo:font-weight="normal" style:font-name-asian="Lucida Sans Unicode" style:font-family-asian="'Lucida Sans Unicode'" style:font-pitch-asian="variable" style:font-size-asian="10pt" style:language-asian="zxx" style:country-asian="none" style:font-style-asian="normal" style:font-weight-asian="normal" style:font-name-complex="Tahoma" style:font-family-complex="Tahoma" style:font-pitch-complex="variable" style:font-size-complex="12pt" style:language-complex="zxx" style:country-complex="none" style:font-style-complex="normal" style:font-weight-complex="normal" text:display="true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98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creation-date>2008-01-10T14:12:42</meta:creation-date>
    <dc:date>2022-09-08T16:12:18.848000000</dc:date>
    <meta:print-date>2022-09-06T15:03:46.109000000</meta:print-date>
    <meta:editing-cycles>36</meta:editing-cycles>
    <meta:editing-duration>P24DT5H47M4S</meta:editing-duration>
    <meta:document-statistic meta:table-count="0" meta:image-count="0" meta:object-count="0" meta:page-count="4" meta:paragraph-count="64" meta:word-count="1286" meta:character-count="10083" meta:non-whitespace-character-count="7363"/>
    <meta:user-defined meta:name="Informacja 1"/>
    <meta:user-defined meta:name="Informacja 2"/>
    <meta:user-defined meta:name="Informacja 3"/>
    <meta:user-defined meta:name="Informacja 4"/>
  </office:meta>
</office:document-meta>
</file>