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" fo:font-size="15pt" fo:font-weight="bold" style:font-size-asian="15pt" style:font-weight-asian="bold" style:font-size-complex="15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1a0830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a0830" style:font-weight-asian="bold" style:font-weight-complex="bold"/>
    </style:style>
    <style:style style:name="T5" style:family="text">
      <style:text-properties style:text-underline-style="none"/>
    </style:style>
    <style:style style:name="T6" style:family="text">
      <style:text-properties officeooo:rsid="0019af6b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/20<text:span text:style-name="T6">22</text:span></text:p>
      <text:p text:style-name="P2"/>
      <text:p text:style-name="P4">Walnego Zgromadzenia Członków </text:p>
      <text:p text:style-name="P4">Spółdzielni Mieszkaniowej im. J. I. Kraszewskiego w Sopocie</text:p>
      <text:p text:style-name="P4"/>
      <text:p text:style-name="P4">z dnia <text:span text:style-name="T6">24 września 2022</text:span> r.</text:p>
      <text:p text:style-name="P4"/>
      <text:p text:style-name="P5">w sprawie: <text:span text:style-name="T1">Zatwierdzenia sprawozdania Zarządu i sprawozdania</text:span></text:p>
      <text:p text:style-name="P5"><text:span text:style-name="T5"><text:tab/><text:tab/> </text:span><text:span text:style-name="T1">finansowego Spółdzielni za 20</text:span><text:span text:style-name="T2">21 </text:span><text:span text:style-name="T1">r.</text:span></text:p>
      <text:p text:style-name="P3"/>
      <text:p text:style-name="P5"/>
      <text:p text:style-name="P7"><text:tab/>Na podstawie § 31 pkt 2. Statutu Spółdzielni Mieszkaniowej im. J. I. Kraszewskiego w Sopocie – Walne Zgromadzenie Członków zatwierdza:</text:p>
      <text:p text:style-name="P7"/>
      <text:list xml:id="list1321464432" text:style-name="L1">
        <text:list-item>
          <text:p text:style-name="P8">Sprawozdanie Zarządu z działalności Spółdzielni <text:span text:style-name="T3">za 20</text:span><text:span text:style-name="T4">21</text:span><text:span text:style-name="T3"> rok.</text:span></text:p>
          <text:p text:style-name="P8"/>
        </text:list-item>
        <text:list-item>
          <text:p text:style-name="P8">Sprawozdanie finansowe sporządzone na dzień <text:span text:style-name="T3">31 grudnia 20</text:span><text:span text:style-name="T4">21</text:span><text:span text:style-name="T3"> r. </text:span>obejmujące bilans, rachunek zysków i strat, informację dodatkową. Bilans po stronie aktywów i pasywów wykazuje sumę w wysokości <text:span text:style-name="T4">15.945.580,27 </text:span><text:span text:style-name="T3">zł</text:span> i zamyka się zyskiem bilansowym w wysokości <text:span text:style-name="T4">302.168,46 </text:span><text:span text:style-name="T3">zł</text:span>, zgodnym z wykazanym w rachunku zysków i strat.</text:p>
        </text:list-item>
      </text:list>
      <text:p text:style-name="P7"/>
      <text:p text:style-name="P7"/>
      <text:p text:style-name="P7"/>
      <text:p text:style-name="P6">W głosowaniu udział brało............uprawnionych do głosowania:</text:p>
      <text:p text:style-name="P6"/>
      <text:p text:style-name="P6"/>
      <text:p text:style-name="P7"/>
      <text:p text:style-name="P7"><text:tab/><text:tab/>za<text:tab/><text:tab/><text:tab/> <text:s/>- .................... gł.</text:p>
      <text:p text:style-name="P7"/>
      <text:p text:style-name="P7"><text:tab/><text:tab/>przeciw<text:tab/><text:tab/> <text:s/>- <text:s text:c="2"/>.................. gł.</text:p>
      <text:p text:style-name="P7"/>
      <text:p text:style-name="P7"><text:tab/><text:tab/>wstrzym. się. <text:s/><text:tab/> <text:s/>- .................... gł.</text:p>
      <text:p text:style-name="P7"/>
      <text:p text:style-name="P7"/>
      <text:p text:style-name="P7"/>
      <text:p text:style-name="P7"><text:tab/> <text:s text:c="4"/>Sekretarz WZCz:<text:tab/><text:tab/><text:tab/><text:tab/> <text:s/>Przewodniczący WZCz:</text:p>
      <text:p text:style-name="P7"/>
      <text:p text:style-name="P7"/>
      <text:p text:style-name="P7"/>
      <text:p text:style-name="P7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2:00:55.617000000</dc:date>
    <meta:print-date>2022-09-08T12:00:27.570000000</meta:print-date>
    <dc:language>pl-PL</dc:language>
    <meta:editing-cycles>38</meta:editing-cycles>
    <meta:editing-duration>PT6H32M12S</meta:editing-duration>
    <meta:document-statistic meta:table-count="0" meta:image-count="0" meta:object-count="0" meta:page-count="1" meta:paragraph-count="15" meta:word-count="138" meta:character-count="1093" meta:non-whitespace-character-count="923"/>
    <meta:user-defined meta:name="Info 1"/>
    <meta:user-defined meta:name="Info 2"/>
    <meta:user-defined meta:name="Info 3"/>
    <meta:user-defined meta:name="Info 4"/>
  </office:meta>
</office:document-meta>
</file>