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1" svg:font-family="OpenSymbol" style:font-charset="x-symbol"/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start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justify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6" style:family="paragraph" style:parent-style-name="Standard">
      <style:paragraph-properties fo:text-align="start" style:justify-single-word="false"/>
      <style:text-properties style:font-name="Arial" fo:font-size="14pt" style:text-underline-style="none" fo:font-weight="bold" style:font-size-asian="14pt" style:font-weight-asian="bold" style:font-size-complex="14pt" style:font-weight-complex="bold"/>
    </style:style>
    <style:style style:name="P7" style:family="paragraph" style:parent-style-name="Standard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P8" style:family="paragraph" style:parent-style-name="Standard" style:list-style-name="L1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P9" style:family="paragraph" style:parent-style-name="Standard" style:list-style-name="L2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officeooo:rsid="0004e7cc"/>
    </style:style>
    <style:style style:name="T3" style:family="text">
      <style:text-properties style:text-underline-style="solid" style:text-underline-width="auto" style:text-underline-color="font-color" officeooo:rsid="00053fda"/>
    </style:style>
    <style:style style:name="T4" style:family="text">
      <style:text-properties style:text-underline-style="solid" style:text-underline-width="auto" style:text-underline-color="font-color" officeooo:rsid="0005e1e3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bold" officeooo:rsid="0004e7cc" style:font-weight-asian="bold" style:font-weight-complex="bold"/>
    </style:style>
    <style:style style:name="T7" style:family="text">
      <style:text-properties fo:font-weight="bold" officeooo:rsid="00053fda" style:font-weight-asian="bold" style:font-weight-complex="bold"/>
    </style:style>
    <style:style style:name="T8" style:family="text">
      <style:text-properties fo:font-weight="bold" officeooo:rsid="0005e1e3" style:font-weight-asian="bold" style:font-weight-complex="bold"/>
    </style:style>
    <style:style style:name="T9" style:family="text">
      <style:text-properties officeooo:rsid="0004e7cc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U C H W A Ł A <text:s text:c="2"/>Nr <text:s/>......../20<text:span text:style-name="T9">22</text:span></text:p>
      <text:p text:style-name="P2"/>
      <text:p text:style-name="P2"/>
      <text:p text:style-name="P3">Walnego Zgromadzenia Członków </text:p>
      <text:p text:style-name="P3">Spółdzielni Mieszkaniowej im. J. I. Kraszewskiego w Sopocie </text:p>
      <text:p text:style-name="P3"/>
      <text:p text:style-name="P3">z dnia <text:span text:style-name="T9">24 września 2022</text:span> r.</text:p>
      <text:p text:style-name="P3"/>
      <text:p text:style-name="P3"/>
      <text:p text:style-name="P4">w sprawie: <text:span text:style-name="T1">Zatwierdzenia sprawozdania Rady Nadzorczej Spółdzielni</text:span></text:p>
      <text:p text:style-name="P6"><text:tab/><text:tab/> <text:span text:style-name="T1">za 20</text:span><text:span text:style-name="T3">2</text:span><text:span text:style-name="T4">1</text:span><text:span text:style-name="T2"> rok.</text:span></text:p>
      <text:p text:style-name="P4"/>
      <text:p text:style-name="P4"/>
      <text:p text:style-name="P4"/>
      <text:p text:style-name="P7"><text:tab/>Na podstawie § 31 pkt 2 <text:s/>Statutu Spółdzielni Mieszkaniowej im. J. I. Kraszewskiego w Sopocie – Walne Zgromadzenie Członków zatwierdza:</text:p>
      <text:p text:style-name="P7"/>
      <text:list xml:id="list1633379061" text:style-name="L1">
        <text:list-item>
          <text:p text:style-name="P8">Sprawozdanie Rady Nadzorczej <text:span text:style-name="T5">za 20</text:span><text:span text:style-name="T7">2</text:span><text:span text:style-name="T8">1</text:span><text:span text:style-name="T5"> rok.</text:span></text:p>
        </text:list-item>
      </text:list>
      <text:list xml:id="list3102265283" text:style-name="L2">
        <text:list-header>
          <text:p text:style-name="P9"/>
        </text:list-header>
      </text:list>
      <text:p text:style-name="P7"/>
      <text:p text:style-name="P7"/>
      <text:p text:style-name="P7"/>
      <text:p text:style-name="P7"/>
      <text:p text:style-name="P7"/>
      <text:p text:style-name="P5">W głosowaniu udział brało .......... uprawnionych do głosowania:</text:p>
      <text:p text:style-name="P5"/>
      <text:p text:style-name="P5"/>
      <text:p text:style-name="P7"/>
      <text:p text:style-name="P7"><text:tab/><text:tab/>za<text:tab/> <text:tab/> <text:s text:c="5"/>- .................... gł.</text:p>
      <text:p text:style-name="P7"/>
      <text:p text:style-name="P7"><text:tab/><text:tab/>przeciw <text:tab/> <text:s text:c="5"/>- <text:s text:c="2"/>.................. gł.</text:p>
      <text:p text:style-name="P7"/>
      <text:p text:style-name="P7"><text:tab/><text:tab/>wstrzym. się. <text:s text:c="2"/>- .................... gł.</text:p>
      <text:p text:style-name="P7"/>
      <text:p text:style-name="P7"/>
      <text:p text:style-name="P7"/>
      <text:p text:style-name="P7"/>
      <text:p text:style-name="P7"><text:tab/> <text:s text:c="4"/>Sekretarz WZCz:<text:tab/><text:tab/><text:tab/><text:tab/> <text:s text:c="4"/>Przewodniczący WZCz:</text:p>
      <text:p text:style-name="P7"/>
      <text:p text:style-name="P7"/>
      <text:p text:style-name="P7"/>
      <text:p text:style-name="P7"><text:s text:c="8"/>............................................<text:tab/><text:tab/><text:tab/>.................................................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1" svg:font-family="OpenSymbol" style:font-charset="x-symbol"/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Numbering_20_Symbols" style:display-name="Numbering Symbols" style:family="text"/>
    <style:style style:name="Footnote_20_Symbol" style:display-name="Footnote Symbol" style:family="text"/>
    <style:style style:name="Endnote_20_Symbol" style:display-name="Endnote Symbol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2.2$Windows_x86 LibreOffice_project/98b30e735bda24bc04ab42594c85f7fd8be07b9c</meta:generator>
    <meta:creation-date>2008-04-28T15:36:15</meta:creation-date>
    <dc:date>2022-09-08T13:17:22.037000000</dc:date>
    <meta:printed-by>Anna </meta:printed-by>
    <meta:print-date>2019-05-07T10:04:30.97</meta:print-date>
    <dc:language>pl-PL</dc:language>
    <meta:editing-cycles>31</meta:editing-cycles>
    <meta:editing-duration>PT5H30M53S</meta:editing-duration>
    <meta:document-statistic meta:table-count="0" meta:image-count="0" meta:object-count="0" meta:page-count="1" meta:paragraph-count="14" meta:word-count="89" meta:character-count="751" meta:non-whitespace-character-count="617"/>
    <meta:user-defined meta:name="Info 1"/>
    <meta:user-defined meta:name="Info 2"/>
    <meta:user-defined meta:name="Info 3"/>
    <meta:user-defined meta:name="Info 4"/>
  </office:meta>
</office:document-meta>
</file>