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OpenSymbol1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Arial" fo:font-size="14pt" style:text-underline-style="none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8" style:family="paragraph" style:parent-style-name="Standard" style:list-style-name="L1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P9" style:family="paragraph" style:parent-style-name="Standard" style:list-style-name="L2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4e7cc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4e7cc" style:font-weight-asian="bold" style:font-weight-complex="bold"/>
    </style:style>
    <style:style style:name="T5" style:family="text">
      <style:text-properties officeooo:rsid="0004e7cc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/20<text:span text:style-name="T5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5">24 września 2022</text:span> r.</text:p>
      <text:p text:style-name="P3"/>
      <text:p text:style-name="P3"/>
      <text:p text:style-name="P4">w sprawie: <text:span text:style-name="T1">Zatwierdzenia sprawozdania Rady Nadzorczej Spółdzielni</text:span></text:p>
      <text:p text:style-name="P6"><text:tab/><text:tab/> <text:span text:style-name="T1">za 201</text:span><text:span text:style-name="T2">9 rok.</text:span></text:p>
      <text:p text:style-name="P4"/>
      <text:p text:style-name="P4"/>
      <text:p text:style-name="P4"/>
      <text:p text:style-name="P7"><text:tab/>Na podstawie § 31 pkt 2 <text:s/>Statutu Spółdzielni Mieszkaniowej im. J. I. Kraszewskiego w Sopocie – Walne Zgromadzenie Członków zatwierdza:</text:p>
      <text:p text:style-name="P7"/>
      <text:list xml:id="list1633379061" text:style-name="L1">
        <text:list-item>
          <text:p text:style-name="P8">Sprawozdanie Rady Nadzorczej <text:span text:style-name="T3">za 201</text:span><text:span text:style-name="T4">9</text:span><text:span text:style-name="T3"> rok.</text:span></text:p>
        </text:list-item>
      </text:list>
      <text:list xml:id="list3102265283" text:style-name="L2">
        <text:list-header>
          <text:p text:style-name="P9"/>
        </text:list-header>
      </text:list>
      <text:p text:style-name="P7"/>
      <text:p text:style-name="P7"/>
      <text:p text:style-name="P7"/>
      <text:p text:style-name="P7"/>
      <text:p text:style-name="P7"/>
      <text:p text:style-name="P5">W głosowaniu udział brało .......... uprawnionych do głosowania:</text:p>
      <text:p text:style-name="P5"/>
      <text:p text:style-name="P5"/>
      <text:p text:style-name="P7"/>
      <text:p text:style-name="P7"><text:tab/><text:tab/>za<text:tab/> <text:tab/> <text:s text:c="5"/>- .................... gł.</text:p>
      <text:p text:style-name="P7"/>
      <text:p text:style-name="P7"><text:tab/><text:tab/>przeciw <text:tab/> <text:s text:c="5"/>- <text:s text:c="2"/>.................. gł.</text:p>
      <text:p text:style-name="P7"/>
      <text:p text:style-name="P7"><text:tab/><text:tab/>wstrzym. się. <text:s text:c="2"/>- .................... gł.</text:p>
      <text:p text:style-name="P7"/>
      <text:p text:style-name="P7"/>
      <text:p text:style-name="P7"/>
      <text:p text:style-name="P7"/>
      <text:p text:style-name="P7"><text:tab/> <text:s text:c="4"/>Sekretarz WZCz:<text:tab/><text:tab/><text:tab/><text:tab/> <text:s text:c="4"/>Przewodniczący WZCz:</text:p>
      <text:p text:style-name="P7"/>
      <text:p text:style-name="P7"/>
      <text:p text:style-name="P7"/>
      <text:p text:style-name="P7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OpenSymbol1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1" fo:font-family="OpenSymbol" style:font-name-asian="OpenSymbol1" style:font-family-asian="OpenSymbol" style:font-name-complex="OpenSymbol1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16:26.498000000</dc:date>
    <meta:printed-by>Anna </meta:printed-by>
    <meta:print-date>2019-05-07T10:04:30.97</meta:print-date>
    <dc:language>pl-PL</dc:language>
    <meta:editing-cycles>29</meta:editing-cycles>
    <meta:editing-duration>PT5H29M58S</meta:editing-duration>
    <meta:document-statistic meta:table-count="0" meta:image-count="0" meta:object-count="0" meta:page-count="1" meta:paragraph-count="14" meta:word-count="89" meta:character-count="751" meta:non-whitespace-character-count="617"/>
    <meta:user-defined meta:name="Info 1"/>
    <meta:user-defined meta:name="Info 2"/>
    <meta:user-defined meta:name="Info 3"/>
    <meta:user-defined meta:name="Info 4"/>
  </office:meta>
</office:document-meta>
</file>