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style:font-size-asian="14pt" style:font-size-complex="14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3db59"/>
    </style:style>
    <style:style style:name="T3" style:family="text">
      <style:text-properties style:text-underline-style="none"/>
    </style:style>
    <style:style style:name="T4" style:family="text">
      <style:text-properties officeooo:rsid="0003da7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/20<text:span text:style-name="T4">22</text:span></text:p>
      <text:p text:style-name="P2"/>
      <text:p text:style-name="P2"/>
      <text:p text:style-name="P5">Walnego Zgromadzenia Członków </text:p>
      <text:p text:style-name="P5">Spółdzielni Mieszkaniowej im. J. I. Kraszewskiego w Sopocie </text:p>
      <text:p text:style-name="P5"/>
      <text:p text:style-name="P5">z dnia <text:span text:style-name="T4">24 września 2022</text:span> r.</text:p>
      <text:p text:style-name="P5"/>
      <text:p text:style-name="P2"/>
      <text:p text:style-name="P3">w sprawie: <text:s text:c="2"/><text:span text:style-name="T1">Zatwierdzenia porządku obrad Walnego Zgromadzeni</text:span><text:span text:style-name="T2">a</text:span></text:p>
      <text:p text:style-name="P3"><text:span text:style-name="T3"><text:tab/><text:tab/> <text:s text:c="2"/></text:span><text:span text:style-name="T1">Członków.</text:span></text:p>
      <text:p text:style-name="P3"/>
      <text:p text:style-name="P3"/>
      <text:p text:style-name="P3"/>
      <text:p text:style-name="P6"><text:tab/> Na podstawie <text:s/>§ 12 <text:s/>Regulaminu swoich obrad – Walne Zgromadzenie</text:p>
      <text:p text:style-name="P6"/>
      <text:p text:style-name="P6">Członków <text:s/>Spółdzielni <text:s/>Mieszkaniowej <text:s/>im. J. I. Kraszewskiego w Sopocie <text:s/>–</text:p>
      <text:p text:style-name="P6"/>
      <text:p text:style-name="P6">zatwierdza <text:s/>porządek <text:s/>obrad <text:s/>przedstawiony wszystkim członkom Spółdzielni</text:p>
      <text:p text:style-name="P6"/>
      <text:p text:style-name="P6">zgodnie z treścią § 33 ust. 1 Statutu.</text:p>
      <text:p text:style-name="P6"/>
      <text:p text:style-name="P7"/>
      <text:p text:style-name="P6"/>
      <text:p text:style-name="P6"/>
      <text:p text:style-name="P4">W głosowaniu udział brało .......... uprawnionych do głosowania:</text:p>
      <text:p text:style-name="P4"/>
      <text:p text:style-name="P4"/>
      <text:p text:style-name="P6"/>
      <text:p text:style-name="P6"><text:tab/><text:tab/>za<text:tab/> <text:tab/> <text:s/>- .................... gł.</text:p>
      <text:p text:style-name="P6"/>
      <text:p text:style-name="P6"><text:tab/><text:tab/>przeciw <text:tab/> <text:s/>- <text:s text:c="2"/>.................. gł.</text:p>
      <text:p text:style-name="P6"/>
      <text:p text:style-name="P6"><text:tab/><text:tab/>wstrzym. się. <text:s/>- .................... gł.</text:p>
      <text:p text:style-name="P6"/>
      <text:p text:style-name="P6"/>
      <text:p text:style-name="P6"/>
      <text:p text:style-name="P6"/>
      <text:p text:style-name="P6"><text:tab/> <text:s text:c="5"/>Sekretarz WZCz:<text:tab/><text:tab/><text:tab/><text:tab/> <text:s text:c="4"/>Przewodniczący WZCz:</text:p>
      <text:p text:style-name="P6"/>
      <text:p text:style-name="P6"/>
      <text:p text:style-name="P6"/>
      <text:p text:style-name="P6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0:40:44.691000000</dc:date>
    <meta:print-date>2022-09-07T10:53:45.472000000</meta:print-date>
    <dc:language>pl-PL</dc:language>
    <meta:editing-cycles>25</meta:editing-cycles>
    <meta:editing-duration>PT5H15M27S</meta:editing-duration>
    <meta:document-statistic meta:table-count="0" meta:image-count="0" meta:object-count="0" meta:page-count="1" meta:paragraph-count="16" meta:word-count="94" meta:character-count="811" meta:non-whitespace-character-count="667"/>
    <meta:user-defined meta:name="Info 1"/>
    <meta:user-defined meta:name="Info 2"/>
    <meta:user-defined meta:name="Info 3"/>
    <meta:user-defined meta:name="Info 4"/>
  </office:meta>
</office:document-meta>
</file>