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start" style:justify-single-word="false"/>
      <style:text-properties style:font-name="Arial" fo:font-size="14pt" style:text-underline-style="none" fo:font-weight="normal" style:font-size-asian="14pt" style:font-weight-asian="normal" style:font-size-complex="14pt" style:font-weight-complex="normal"/>
    </style:style>
    <style:style style:name="P7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officeooo:rsid="001238ad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32b89" style:font-weight-asian="bold" style:font-weight-complex="bold"/>
    </style:style>
    <style:style style:name="T6" style:family="text">
      <style:text-properties officeooo:rsid="001238ad"/>
    </style:style>
    <style:style style:name="T7" style:family="text">
      <style:text-properties officeooo:rsid="00132b89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6">22</text:span></text:p>
      <text:p text:style-name="P2"/>
      <text:p text:style-name="P2">Walnego Zgromadzenia Członków </text:p>
      <text:p text:style-name="P2">Spółdzielni Mieszkaniowej im. J. I. Kraszewskiego w Sopocie </text:p>
      <text:p text:style-name="P2"/>
      <text:p text:style-name="P2">z dnia <text:span text:style-name="T6">24 września 2022</text:span> r.</text:p>
      <text:p text:style-name="P2"/>
      <text:p text:style-name="P2"/>
      <text:p text:style-name="P3">w sprawie: <text:span text:style-name="T1">Oznaczenia najwyższej sumy zobowiązań jaką Spółdzielnia</text:span></text:p>
      <text:p text:style-name="P6"><text:tab/><text:tab/> <text:s/><text:span text:style-name="T2">może zaciągnąć w 20</text:span><text:span text:style-name="T3">21 i 2022</text:span><text:span text:style-name="T2"> roku w postaci kredytów</text:span></text:p>
      <text:p text:style-name="P6"><text:span text:style-name="T4"><text:tab/><text:tab/> <text:s/></text:span><text:span text:style-name="T2">i pożyczek.</text:span></text:p>
      <text:p text:style-name="P3"/>
      <text:p text:style-name="P3"/>
      <text:p text:style-name="P5"><text:tab/>Na podstawie art. 38 § 1 pkt 7 ustawy z dnia 16 września 1982 r. - Prawo Spółdzielcze w zw. z § 31 pkt 12 Statutu Spółdzielni Mieszkaniowej im. J. I. Kraszewskiego w Sopocie – Walne Zgromadzenie Członków uchwala co następuje: </text:p>
      <text:p text:style-name="P5"/>
      <text:list xml:id="list2095914278" text:style-name="L1">
        <text:list-item>
          <text:p text:style-name="P7">Oznacza się najwyższą sumę zobowiązań, jaką Spółdzielnia może zaciągnąć w 20<text:span text:style-name="T6">21</text:span> i 202<text:span text:style-name="T6">2</text:span> roku na kw<text:span text:style-name="T7">otę <text:s text:c="2"/></text:span><text:span text:style-name="T5">4.000.000,- </text:span><text:span text:style-name="T4">zł.</text:span></text:p>
          <text:p text:style-name="P7"/>
        </text:list-item>
        <text:list-item>
          <text:p text:style-name="P7">Zobowiązania, które Spółdzielnia może zaciągnąć w wysokości określonej kwotowo w punkcie 1, będą dotyczyły kontynuacji pozyskania środków finansowych dotyczących budowy i modernizacji: instalacji c.o. i c.w.u., <text:span text:style-name="T6">wyposażenie budynków w dźwigi osobowe oraz inne udogodnienia dla osób niepełnosprawnych ruchowo, a także termomodernizacji budynków.</text:span></text:p>
        </text:list-item>
      </text:list>
      <text:p text:style-name="P5"/>
      <text:p text:style-name="P5"/>
      <text:p text:style-name="P5"/>
      <text:p text:style-name="P4">W głosowaniu udział brało .......... uprawnionych do głosowania:</text:p>
      <text:p text:style-name="P5"/>
      <text:p text:style-name="P5"/>
      <text:p text:style-name="P5"><text:tab/><text:tab/>za<text:tab/> <text:tab/> <text:tab/> - .................... gł.</text:p>
      <text:p text:style-name="P5"/>
      <text:p text:style-name="P5"><text:tab/><text:tab/>przeciw <text:tab/><text:tab/> - <text:s text:c="2"/>.................. gł.</text:p>
      <text:p text:style-name="P5"/>
      <text:p text:style-name="P5"><text:tab/><text:tab/>wstrzym. się. <text:tab/> - .................... gł.</text:p>
      <text:p text:style-name="P5"/>
      <text:p text:style-name="P5"/>
      <text:p text:style-name="P5"/>
      <text:p text:style-name="P5"><text:tab/>Sekretarz WZCz:<text:tab/><text:tab/><text:tab/><text:tab/><text:tab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18:24.607000000</dc:date>
    <meta:printed-by>Anna </meta:printed-by>
    <meta:print-date>2019-05-30T09:27:48.29</meta:print-date>
    <dc:language>pl-PL</dc:language>
    <meta:editing-cycles>24</meta:editing-cycles>
    <meta:editing-duration>PT5H16M46S</meta:editing-duration>
    <meta:document-statistic meta:table-count="0" meta:image-count="0" meta:object-count="0" meta:page-count="1" meta:paragraph-count="16" meta:word-count="175" meta:character-count="1307" meta:non-whitespace-character-count="1099"/>
    <meta:user-defined meta:name="Info 1"/>
    <meta:user-defined meta:name="Info 2"/>
    <meta:user-defined meta:name="Info 3"/>
    <meta:user-defined meta:name="Info 4"/>
  </office:meta>
</office:document-meta>
</file>