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OpenSymbol1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style:font-size-asian="14pt" style:font-size-complex="14pt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51d34"/>
    </style:style>
    <style:style style:name="T3" style:family="text">
      <style:text-properties style:text-underline-style="solid" style:text-underline-width="auto" style:text-underline-color="font-color" officeooo:rsid="00057d44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51d34" style:font-weight-asian="bold" style:font-weight-complex="bold"/>
    </style:style>
    <style:style style:name="T6" style:family="text">
      <style:text-properties fo:font-weight="bold" officeooo:rsid="00057d44" style:font-weight-asian="bold" style:font-weight-complex="bold"/>
    </style:style>
    <style:style style:name="T7" style:family="text">
      <style:text-properties officeooo:rsid="000322e1"/>
    </style:style>
    <style:style style:name="T8" style:family="text">
      <style:text-properties officeooo:rsid="00051d34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7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7">24 września 2022</text:span> r.</text:p>
      <text:p text:style-name="P3"/>
      <text:p text:style-name="P3"/>
      <text:p text:style-name="P4">w sprawie: <text:s text:c="2"/><text:span text:style-name="T1">Podziału zysku bilansowego za 20</text:span><text:span text:style-name="T2">2</text:span><text:span text:style-name="T3">0</text:span><text:span text:style-name="T1"> r.</text:span></text:p>
      <text:p text:style-name="P4"/>
      <text:p text:style-name="P4"/>
      <text:p text:style-name="P4"/>
      <text:p text:style-name="P6"><text:tab/>Na podstawie art. 38 § 1 pkt 4 Prawa spółdzielczego i § 31 pkt. 5 a/ <text:s text:c="6"/>i 5 b/ Statutu Spółdzielni Mieszkaniowej im. J. I. Kraszewskiego w Sopocie – Walne Zgromadzenie Członków uchwala co następuje:</text:p>
      <text:p text:style-name="P6"/>
      <text:p text:style-name="P6"/>
      <text:list xml:id="list183188615" text:style-name="L1">
        <text:list-item>
          <text:list>
            <text:list-item>
              <text:p text:style-name="P8">zysk bilansowy za 20<text:span text:style-name="T8">20</text:span> r. w <text:span text:style-name="T4">kwoc</text:span><text:span text:style-name="T5">ie 3</text:span><text:span text:style-name="T6">46.828,61</text:span><text:span text:style-name="T5"> </text:span><text:span text:style-name="T4">zł,</text:span> podlega rozliczeniu w roku 20<text:span text:style-name="T7">21</text:span> z przeznaczeniem na zwiększenie przychodów z gospodarki zasobami mieszkaniowymi (GZM).</text:p>
              <text:p text:style-name="P8"/>
            </text:list-item>
          </text:list>
        </text:list-item>
      </text:list>
      <text:p text:style-name="P6"/>
      <text:p text:style-name="P7"/>
      <text:p text:style-name="P6"/>
      <text:p text:style-name="P6"/>
      <text:p text:style-name="P5">W głosowaniu udział brało ........... uprawnionych do głosowania:</text:p>
      <text:p text:style-name="P5"/>
      <text:p text:style-name="P6"/>
      <text:p text:style-name="P6"><text:tab/><text:tab/>za<text:tab/> <text:tab/> <text:s/>- .................... gł.</text:p>
      <text:p text:style-name="P6"/>
      <text:p text:style-name="P6"><text:tab/><text:tab/>przeciw <text:tab/> <text:s/>- <text:s text:c="2"/>.................. gł.</text:p>
      <text:p text:style-name="P6"/>
      <text:p text:style-name="P6"><text:tab/><text:tab/>wstrzym. się. <text:s/>- .................. gł.</text:p>
      <text:p text:style-name="P6"/>
      <text:p text:style-name="P6"/>
      <text:p text:style-name="P6"/>
      <text:p text:style-name="P6"/>
      <text:p text:style-name="P6"><text:tab/> <text:s text:c="4"/>Sekretarz WZCz:<text:tab/><text:tab/><text:tab/><text:tab/><text:tab/>Przewodniczący WZCz:</text:p>
      <text:p text:style-name="P6"/>
      <text:p text:style-name="P6"/>
      <text:p text:style-name="P6"/>
      <text:p text:style-name="P6"><text:s text:c="8"/>............................................<text:tab/><text:tab/><text:tab/> <text:s text:c="3"/>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OpenSymbol1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07:04.330000000</dc:date>
    <meta:print-date>2022-09-08T12:04:27.046000000</meta:print-date>
    <dc:language>pl-PL</dc:language>
    <meta:editing-cycles>33</meta:editing-cycles>
    <meta:editing-duration>PT5H52M14S</meta:editing-duration>
    <meta:document-statistic meta:table-count="0" meta:image-count="0" meta:object-count="0" meta:page-count="1" meta:paragraph-count="14" meta:word-count="121" meta:character-count="903" meta:non-whitespace-character-count="742"/>
    <meta:user-defined meta:name="Info 1"/>
    <meta:user-defined meta:name="Info 2"/>
    <meta:user-defined meta:name="Info 3"/>
    <meta:user-defined meta:name="Info 4"/>
  </office:meta>
</office:document-meta>
</file>