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df1f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2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2">24 września 2022</text:span> 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Prezesowi Zarządu Spółdzielni <text:span text:style-name="T1">p. Małgorzacie Samól</text:span> z tytułu działalności <text:s/>w roku obrachunkowym 20<text:span text:style-name="T2">21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 text:c="4"/>- .................... gł.</text:p>
      <text:p text:style-name="P5"/>
      <text:p text:style-name="P5"><text:tab/><text:tab/>przeciw <text:tab/> <text:s text:c="4"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/>
      <text:p text:style-name="P5"><text:tab/> <text:s text:c="4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7T10:31:22.658000000</dc:date>
    <meta:print-date>2022-09-07T10:30:29.703000000</meta:print-date>
    <dc:language>pl-PL</dc:language>
    <meta:editing-cycles>27</meta:editing-cycles>
    <meta:editing-duration>PT5H27M28S</meta:editing-duration>
    <meta:document-statistic meta:table-count="0" meta:image-count="0" meta:object-count="0" meta:page-count="1" meta:paragraph-count="13" meta:word-count="114" meta:character-count="820" meta:non-whitespace-character-count="662"/>
    <meta:user-defined meta:name="Info 1"/>
    <meta:user-defined meta:name="Info 2"/>
    <meta:user-defined meta:name="Info 3"/>
    <meta:user-defined meta:name="Info 4"/>
  </office:meta>
</office:document-meta>
</file>