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justify" style:justify-single-word="false"/>
      <style:text-properties style:font-name="Arial"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officeooo:rsid="000df1f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U C H W A Ł A <text:s text:c="2"/>Nr <text:s/>........./20<text:span text:style-name="T2">22</text:span></text:p>
      <text:p text:style-name="P2"/>
      <text:p text:style-name="P2"/>
      <text:p text:style-name="P3">Walnego Zgromadzenia Członków </text:p>
      <text:p text:style-name="P3">Spółdzielni Mieszkaniowej im. J. I. Kraszewskiego w Sopocie </text:p>
      <text:p text:style-name="P3"/>
      <text:p text:style-name="P3">z dnia <text:span text:style-name="T2">24 września 2022</text:span> r.</text:p>
      <text:p text:style-name="P3"/>
      <text:p text:style-name="P5"/>
      <text:p text:style-name="P5"/>
      <text:p text:style-name="P5"><text:tab/>Walne Zgromadzenie Członków Spółdzielni Mieszkaniowej im. J. I. Kraszewskiego w Sopocie, działając na podstawie art. 38 § 1 pkt 2 Prawa Spółdzielczego oraz § 31 pkt 3 Statutu Spółdzielni</text:p>
      <text:p text:style-name="P5"/>
      <text:p text:style-name="P5"/>
      <text:p text:style-name="P3">u d z i e l a <text:s text:c="3"/>a b s o l u t o r i u m </text:p>
      <text:p text:style-name="P3"/>
      <text:p text:style-name="P3"/>
      <text:p text:style-name="P5">Prezesowi Zarządu Spółdzielni <text:span text:style-name="T1">p. Małgorzacie Samól</text:span> z tytułu działalności <text:s/>w roku obrachunkowym 20<text:span text:style-name="T2">20</text:span>.</text:p>
      <text:p text:style-name="P5"/>
      <text:p text:style-name="P5"/>
      <text:p text:style-name="P5"/>
      <text:p text:style-name="P5"/>
      <text:p text:style-name="P4">W głosowaniu udział brało .......... uprawnionych do głosowania:</text:p>
      <text:p text:style-name="P4"/>
      <text:p text:style-name="P4"/>
      <text:p text:style-name="P5"/>
      <text:p text:style-name="P5"><text:tab/><text:tab/>za<text:tab/> <text:tab/> <text:s text:c="4"/>- .................... gł.</text:p>
      <text:p text:style-name="P5"/>
      <text:p text:style-name="P5"><text:tab/><text:tab/>przeciw <text:tab/> <text:s text:c="4"/>- <text:s text:c="2"/>.................. gł.</text:p>
      <text:p text:style-name="P5"/>
      <text:p text:style-name="P5"><text:tab/><text:tab/>wstrzym. się. <text:s/>- .................... gł.</text:p>
      <text:p text:style-name="P5"/>
      <text:p text:style-name="P5"/>
      <text:p text:style-name="P5"/>
      <text:p text:style-name="P5"/>
      <text:p text:style-name="P5"/>
      <text:p text:style-name="P5"><text:tab/> <text:s text:c="4"/>Sekretarz WZCz:<text:tab/><text:tab/><text:tab/><text:tab/> <text:s text:c="4"/>Przewodniczący WZCz:</text:p>
      <text:p text:style-name="P5"/>
      <text:p text:style-name="P5"/>
      <text:p text:style-name="P5"/>
      <text:p text:style-name="P5"><text:s text:c="8"/>............................................<text:tab/><text:tab/><text:tab/>.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Tahoma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Numbering_20_Symbols" style:display-name="Numbering Symbols" style:family="text"/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2.2$Windows_x86 LibreOffice_project/98b30e735bda24bc04ab42594c85f7fd8be07b9c</meta:generator>
    <meta:creation-date>2008-04-28T15:36:15</meta:creation-date>
    <dc:date>2022-09-08T13:39:02.392000000</dc:date>
    <meta:print-date>2022-09-07T10:30:29.703000000</meta:print-date>
    <dc:language>pl-PL</dc:language>
    <meta:editing-cycles>28</meta:editing-cycles>
    <meta:editing-duration>PT5H27M53S</meta:editing-duration>
    <meta:document-statistic meta:table-count="0" meta:image-count="0" meta:object-count="0" meta:page-count="1" meta:paragraph-count="13" meta:word-count="114" meta:character-count="820" meta:non-whitespace-character-count="662"/>
    <meta:user-defined meta:name="Info 1"/>
    <meta:user-defined meta:name="Info 2"/>
    <meta:user-defined meta:name="Info 3"/>
    <meta:user-defined meta:name="Info 4"/>
  </office:meta>
</office:document-meta>
</file>