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30192" style:font-weight-asian="bold" style:font-weight-complex="bold"/>
    </style:style>
    <style:style style:name="T3" style:family="text">
      <style:text-properties officeooo:rsid="00030192"/>
    </style:style>
    <style:style style:name="T4" style:family="text">
      <style:text-properties officeooo:rsid="0004b45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3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3">24 września 2022 </text:span>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Członkowi Zarządu / Głównej Księgowej Spółdzielni <text:span text:style-name="T1">p. </text:span><text:span text:style-name="T2">Annie Grynczyńskiej</text:span><text:span text:style-name="T1"> <text:s/></text:span><text:s/>z tytułu działalności w roku obrachunkowym 20<text:span text:style-name="T4">19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 text:c="4"/>- .................... gł.</text:p>
      <text:p text:style-name="P5"/>
      <text:p text:style-name="P5"><text:tab/><text:tab/>przeciw <text:tab/> <text:s text:c="4"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/>
      <text:p text:style-name="P5"><text:tab/> <text:s text:c="4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41:50.591000000</dc:date>
    <meta:print-date>2022-09-07T10:41:32.635000000</meta:print-date>
    <dc:language>pl-PL</dc:language>
    <meta:editing-cycles>30</meta:editing-cycles>
    <meta:editing-duration>PT5H44M7S</meta:editing-duration>
    <meta:document-statistic meta:table-count="0" meta:image-count="0" meta:object-count="0" meta:page-count="1" meta:paragraph-count="13" meta:word-count="117" meta:character-count="843" meta:non-whitespace-character-count="681"/>
    <meta:user-defined meta:name="Info 1"/>
    <meta:user-defined meta:name="Info 2"/>
    <meta:user-defined meta:name="Info 3"/>
    <meta:user-defined meta:name="Info 4"/>
  </office:meta>
</office:document-meta>
</file>