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Times New Roman1" svg:font-family="'Times New Roman'" style:font-family-generic="roman"/>
    <style:font-face style:name="Times New Roman CE" svg:font-family="'Times New Roman CE'" style:font-family-generic="roman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40pt" fo:font-weight="bold" style:font-size-asian="40pt" style:font-weight-asian="bold" style:font-size-complex="40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32pt" fo:font-weight="bold" style:font-size-asian="32pt" style:font-weight-asian="bold" style:font-size-complex="32pt" style:font-weight-complex="bold"/>
    </style:style>
    <style:style style:name="P5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Arial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start" style:justify-single-word="false" style:text-autospace="none"/>
      <style:text-properties style:font-name="Arial" fo:font-size="14pt" style:font-size-asian="14pt" style:font-size-complex="14pt"/>
    </style:style>
    <style:style style:name="P9" style:family="paragraph" style:parent-style-name="Standard">
      <style:paragraph-properties fo:text-align="start" style:justify-single-word="false"/>
      <style:text-properties style:font-name="Arial" fo:font-size="14pt" style:text-underline-style="none" fo:font-weight="bold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center" style:justify-single-word="false"/>
      <style:text-properties style:font-name="Arial" fo:font-size="14pt" style:text-underline-style="none" fo:font-weight="bold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4pt" style:text-underline-style="none" fo:font-weight="normal" style:font-size-asian="14pt" style:font-weight-asian="normal" style:font-size-complex="14pt" style:font-weight-complex="normal"/>
    </style:style>
    <style:style style:name="P12" style:family="paragraph" style:parent-style-name="Standard">
      <style:paragraph-properties fo:text-align="start" style:justify-single-word="false"/>
      <style:text-properties style:font-name="Arial" fo:font-size="14pt" style:text-underline-style="none" fo:font-weight="normal" style:font-size-asian="14pt" style:font-weight-asian="normal" style:font-size-complex="14pt" style:font-weight-complex="normal"/>
    </style:style>
    <style:style style:name="P13" style:family="paragraph" style:parent-style-name="Standard">
      <style:paragraph-properties fo:text-align="center" style:justify-single-word="false"/>
      <style:text-properties style:font-name="Arial" fo:font-size="14pt" style:text-underline-style="none" fo:font-weight="normal" style:font-size-asian="14pt" style:font-weight-asian="normal" style:font-size-complex="14pt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16" style:family="paragraph" style:parent-style-name="Standard">
      <style:paragraph-properties fo:text-align="center" style:justify-single-word="false" style:text-autospace="none"/>
      <style:text-properties style:font-name="Arial" fo:font-size="13pt" fo:font-weight="bold" style:font-name-asian="Times New Roman CE" style:font-size-asian="13pt" style:font-weight-asian="bold" style:font-name-complex="Times New Roman CE" style:font-size-complex="13pt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18" style:family="paragraph" style:parent-style-name="Standard">
      <style:paragraph-properties fo:text-align="center" style:justify-single-word="false" style:text-autospace="non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20" style:family="paragraph" style:parent-style-name="Standard">
      <style:paragraph-properties fo:text-align="start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21" style:family="paragraph" style:parent-style-name="Standard">
      <style:paragraph-properties fo:text-align="start" style:justify-single-word="false"/>
      <style:text-properties style:font-name="Arial" fo:font-size="13pt" fo:font-weight="normal" style:font-name-asian="Times New Roman CE" style:font-size-asian="13pt" style:font-weight-asian="normal" style:font-name-complex="Times New Roman CE" style:font-size-complex="13pt" style:font-weight-complex="normal"/>
    </style:style>
    <style:style style:name="P22" style:family="paragraph" style:parent-style-name="Standard">
      <style:paragraph-properties fo:text-align="start" style:justify-single-word="false" style:text-autospace="none"/>
      <style:text-properties style:font-name="Arial" fo:font-size="13pt" fo:font-weight="normal" style:font-name-asian="Times New Roman CE" style:font-size-asian="13pt" style:font-weight-asian="normal" style:font-name-complex="Times New Roman CE" style:font-size-complex="13pt" style:font-weight-complex="normal"/>
    </style:style>
    <style:style style:name="P23" style:family="paragraph" style:parent-style-name="Standard">
      <style:paragraph-properties fo:text-align="justify" style:justify-single-word="false" style:text-autospace="none"/>
      <style:text-properties style:font-name="Arial" fo:font-size="13pt" fo:font-weight="normal" style:font-name-asian="Times New Roman CE" style:font-size-asian="13pt" style:font-weight-asian="normal" style:font-name-complex="Times New Roman CE" style:font-size-complex="13pt" style:font-weight-complex="normal"/>
    </style:style>
    <style:style style:name="P24" style:family="paragraph" style:parent-style-name="Standard">
      <style:paragraph-properties fo:text-align="start" style:justify-single-word="false"/>
      <style:text-properties style:font-name="Arial" fo:font-size="13pt" style:font-name-asian="Times New Roman1" style:font-size-asian="13pt" style:font-name-complex="Times New Roman1" style:font-size-complex="13pt"/>
    </style:style>
    <style:style style:name="P25" style:family="paragraph" style:parent-style-name="Standard">
      <style:paragraph-properties fo:text-align="start" style:justify-single-word="false"/>
      <style:text-properties style:font-name="Arial" fo:font-size="13pt" style:font-name-asian="Times New Roman CE" style:font-size-asian="13pt" style:font-name-complex="Times New Roman CE" style:font-size-complex="13pt"/>
    </style:style>
    <style:style style:name="P26" style:family="paragraph" style:parent-style-name="Standard">
      <style:paragraph-properties fo:text-align="start" style:justify-single-word="false" style:text-autospace="none"/>
      <style:text-properties style:font-name="Arial" fo:font-size="13pt" style:font-name-asian="Times New Roman CE" style:font-size-asian="13pt" style:font-name-complex="Times New Roman CE" style:font-size-complex="13pt"/>
    </style:style>
    <style:style style:name="P27" style:family="paragraph" style:parent-style-name="Standard">
      <style:paragraph-properties style:text-autospace="none"/>
      <style:text-properties style:font-name="Arial" fo:font-size="13pt" style:font-name-asian="Times New Roman CE" style:font-size-asian="13pt" style:font-name-complex="Times New Roman CE" style:font-size-complex="13pt"/>
    </style:style>
    <style:style style:name="P28" style:family="paragraph" style:parent-style-name="Standard">
      <style:paragraph-properties fo:text-align="justify" style:justify-single-word="false" style:text-autospace="none"/>
      <style:text-properties style:font-name="Arial" fo:font-size="13pt" style:font-name-asian="Times New Roman CE" style:font-size-asian="13pt" style:font-name-complex="Times New Roman CE" style:font-size-complex="13pt"/>
    </style:style>
    <style:style style:name="P29" style:family="paragraph" style:parent-style-name="Standard">
      <style:paragraph-properties fo:text-align="center" style:justify-single-word="false" style:text-autospace="none"/>
      <style:text-properties style:font-name="Arial" fo:font-size="13pt" style:font-name-asian="Times New Roman CE" style:font-size-asian="13pt" style:font-name-complex="Times New Roman CE" style:font-size-complex="13pt"/>
    </style:style>
    <style:style style:name="P30" style:family="paragraph" style:parent-style-name="Standard">
      <style:paragraph-properties fo:text-align="center" style:justify-single-word="false"/>
      <style:text-properties style:font-name="Arial" fo:font-size="13pt" style:text-underline-style="solid" style:text-underline-width="auto" style:text-underline-color="font-color" fo:font-weight="bold" style:font-size-asian="13pt" style:font-weight-asian="bold" style:font-size-complex="13pt" style:font-weight-complex="bold"/>
    </style:style>
    <style:style style:name="P31" style:family="paragraph" style:parent-style-name="Standard">
      <style:paragraph-properties fo:text-align="center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32" style:family="paragraph" style:parent-style-name="Standard">
      <style:paragraph-properties fo:text-align="start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33" style:family="paragraph" style:parent-style-name="Standard">
      <style:paragraph-properties fo:text-align="justify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34" style:family="paragraph" style:parent-style-name="Standard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35" style:family="paragraph" style:parent-style-name="Standard">
      <style:paragraph-properties fo:text-align="start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36" style:family="paragraph" style:parent-style-name="Standard">
      <style:paragraph-properties fo:text-align="start" style:justify-single-word="false"/>
      <style:text-properties style:font-name="Arial" fo:font-size="13pt" style:text-underline-style="none" fo:font-weight="normal" officeooo:paragraph-rsid="000fce7c" style:font-size-asian="13pt" style:font-weight-asian="normal" style:font-size-complex="13pt" style:font-weight-complex="normal"/>
    </style:style>
    <style:style style:name="P37" style:family="paragraph" style:parent-style-name="Standard">
      <style:paragraph-properties fo:text-align="center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38" style:family="paragraph" style:parent-style-name="Standard">
      <style:paragraph-properties fo:text-align="center" style:justify-single-word="false"/>
      <style:text-properties style:font-name="Arial" fo:font-size="13pt" style:text-underline-style="none" fo:font-weight="normal" officeooo:rsid="0011b02f" officeooo:paragraph-rsid="0011b02f" style:font-size-asian="13pt" style:font-weight-asian="normal" style:font-size-complex="13pt" style:font-weight-complex="normal"/>
    </style:style>
    <style:style style:name="P39" style:family="paragraph" style:parent-style-name="Standard">
      <style:paragraph-properties fo:text-align="center" style:justify-single-word="false"/>
      <style:text-properties style:font-name="Arial" fo:font-size="13pt" style:text-underline-style="none" fo:font-weight="normal" officeooo:rsid="00130686" officeooo:paragraph-rsid="00130686" style:font-size-asian="13pt" style:font-weight-asian="normal" style:font-size-complex="13pt" style:font-weight-complex="normal"/>
    </style:style>
    <style:style style:name="P40" style:family="paragraph" style:parent-style-name="Standard">
      <style:paragraph-properties fo:text-align="center" style:justify-single-word="false"/>
      <style:text-properties style:font-name="Arial" fo:font-size="13pt" style:text-underline-style="none" fo:font-weight="normal" officeooo:rsid="0018eaea" officeooo:paragraph-rsid="0018eaea" style:font-size-asian="13pt" style:font-weight-asian="normal" style:font-size-complex="13pt" style:font-weight-complex="normal"/>
    </style:style>
    <style:style style:name="P41" style:family="paragraph" style:parent-style-name="Standard">
      <style:paragraph-properties fo:text-align="center" style:justify-single-word="false"/>
      <style:text-properties style:font-name="Arial" fo:font-size="36pt" fo:font-weight="bold" style:font-size-asian="36pt" style:font-weight-asian="bold" style:font-size-complex="36pt" style:font-weight-complex="bold"/>
    </style:style>
    <style:style style:name="P42" style:family="paragraph" style:parent-style-name="Standard">
      <style:paragraph-properties fo:text-align="center" style:justify-single-word="false"/>
      <style:text-properties style:text-position="0% 100%" style:font-name="Arial" fo:font-size="14pt" style:text-underline-style="none" fo:font-weight="normal" style:font-size-asian="14pt" style:font-weight-asian="normal" style:font-size-complex="14pt" style:font-weight-complex="normal"/>
    </style:style>
    <style:style style:name="P4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44" style:family="paragraph" style:parent-style-name="Standard" style:list-style-name="L1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45" style:family="paragraph" style:parent-style-name="Standard" style:list-style-name="L2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46" style:family="paragraph" style:parent-style-name="Standard" style:list-style-name="L3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47" style:family="paragraph" style:parent-style-name="Standard" style:list-style-name="L4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48" style:family="paragraph" style:parent-style-name="Standard" style:list-style-name="L5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49" style:family="paragraph" style:parent-style-name="Standard" style:list-style-name="L11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50" style:family="paragraph" style:parent-style-name="Standard" style:list-style-name="L12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51" style:family="paragraph" style:parent-style-name="Standard" style:list-style-name="L13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52" style:family="paragraph" style:parent-style-name="Standard" style:list-style-name="L2">
      <style:paragraph-properties fo:text-align="justify" style:justify-single-word="false"/>
      <style:text-properties style:font-name="Arial" fo:font-size="13pt" fo:font-weight="normal" officeooo:rsid="000fce7c" officeooo:paragraph-rsid="000fce7c" style:font-size-asian="13pt" style:font-weight-asian="normal" style:font-size-complex="13pt" style:font-weight-complex="normal"/>
    </style:style>
    <style:style style:name="P53" style:family="paragraph" style:parent-style-name="Standard" style:list-style-name="L9">
      <style:paragraph-properties style:text-autospace="non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54" style:family="paragraph" style:parent-style-name="Standard" style:list-style-name="L10">
      <style:paragraph-properties fo:text-align="start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55" style:family="paragraph" style:parent-style-name="Standard" style:list-style-name="L7">
      <style:paragraph-properties fo:text-align="justify" style:justify-single-word="false" style:text-autospace="none"/>
      <style:text-properties style:font-name="Arial" fo:font-size="13pt" fo:font-weight="normal" style:font-name-asian="Times New Roman CE" style:font-size-asian="13pt" style:font-weight-asian="normal" style:font-name-complex="Times New Roman CE" style:font-size-complex="13pt" style:font-weight-complex="normal"/>
    </style:style>
    <style:style style:name="P56" style:family="paragraph" style:parent-style-name="Standard" style:list-style-name="L8">
      <style:paragraph-properties fo:text-align="justify" style:justify-single-word="false" style:text-autospace="none"/>
      <style:text-properties style:font-name="Arial" fo:font-size="13pt" fo:font-weight="normal" style:font-name-asian="Times New Roman CE" style:font-size-asian="13pt" style:font-weight-asian="normal" style:font-name-complex="Times New Roman CE" style:font-size-complex="13pt" style:font-weight-complex="normal"/>
    </style:style>
    <style:style style:name="P57" style:family="paragraph" style:parent-style-name="Standard" style:list-style-name="L6">
      <style:paragraph-properties fo:text-align="justify" style:justify-single-word="false" style:text-autospace="none"/>
      <style:text-properties style:font-name="Arial" fo:font-size="13pt" fo:font-weight="bold" style:font-name-asian="Times New Roman CE" style:font-size-asian="13pt" style:font-weight-asian="bold" style:font-name-complex="Times New Roman CE" style:font-size-complex="13pt" style:font-weight-complex="bold"/>
    </style:style>
    <style:style style:name="P58" style:family="paragraph" style:parent-style-name="Standard" style:list-style-name="L8">
      <style:paragraph-properties fo:text-align="justify" style:justify-single-word="false" style:text-autospace="none"/>
      <style:text-properties style:font-name="Arial" fo:font-size="13pt" fo:font-weight="bold" style:font-name-asian="Times New Roman CE" style:font-size-asian="13pt" style:font-weight-asian="bold" style:font-name-complex="Times New Roman CE" style:font-size-complex="13pt" style:font-weight-complex="bold"/>
    </style:style>
    <style:style style:name="P59" style:family="paragraph" style:parent-style-name="Standard" style:list-style-name="L6">
      <style:paragraph-properties fo:text-align="justify" style:justify-single-word="false" style:text-autospace="none"/>
      <style:text-properties style:font-name="Arial" fo:font-size="13pt" style:font-size-asian="13pt" style:font-size-complex="13pt"/>
    </style:style>
    <style:style style:name="P60" style:family="paragraph" style:parent-style-name="Standard" style:list-style-name="L14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1" style:family="paragraph" style:parent-style-name="Standard" style:list-style-name="L15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2" style:family="paragraph" style:parent-style-name="Standard" style:list-style-name="L16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3" style:family="paragraph" style:parent-style-name="Standard" style:list-style-name="L18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4" style:family="paragraph" style:parent-style-name="Standard" style:list-style-name="L19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5" style:family="paragraph" style:parent-style-name="Standard" style:list-style-name="L20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6" style:family="paragraph" style:parent-style-name="Standard" style:list-style-name="L21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7" style:family="paragraph" style:parent-style-name="Standard" style:list-style-name="L22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8" style:family="paragraph" style:parent-style-name="Standard" style:list-style-name="L23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69" style:family="paragraph" style:parent-style-name="Standard" style:list-style-name="L24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0" style:family="paragraph" style:parent-style-name="Standard" style:list-style-name="L27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1" style:family="paragraph" style:parent-style-name="Standard" style:list-style-name="L29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2" style:family="paragraph" style:parent-style-name="Standard" style:list-style-name="L30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3" style:family="paragraph" style:parent-style-name="Standard" style:list-style-name="L31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4" style:family="paragraph" style:parent-style-name="Standard" style:list-style-name="L32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5" style:family="paragraph" style:parent-style-name="Standard" style:list-style-name="L33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6" style:family="paragraph" style:parent-style-name="Standard" style:list-style-name="L34">
      <style:paragraph-properties fo:text-align="justify" style:justify-single-word="false"/>
      <style:text-properties style:font-name="Arial" fo:font-size="13pt" style:text-underline-style="none" fo:font-weight="normal" officeooo:paragraph-rsid="00199ee9" style:font-size-asian="13pt" style:font-weight-asian="normal" style:font-size-complex="13pt" style:font-weight-complex="normal"/>
    </style:style>
    <style:style style:name="P77" style:family="paragraph" style:parent-style-name="Standard" style:list-style-name="L35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8" style:family="paragraph" style:parent-style-name="Standard" style:list-style-name="L38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79" style:family="paragraph" style:parent-style-name="Standard" style:list-style-name="L39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0" style:family="paragraph" style:parent-style-name="Standard" style:list-style-name="L40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1" style:family="paragraph" style:parent-style-name="Standard" style:list-style-name="L41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2" style:family="paragraph" style:parent-style-name="Standard" style:list-style-name="L42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3" style:family="paragraph" style:parent-style-name="Standard" style:list-style-name="L43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4" style:family="paragraph" style:parent-style-name="Standard" style:list-style-name="L44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5" style:family="paragraph" style:parent-style-name="Standard" style:list-style-name="L45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6" style:family="paragraph" style:parent-style-name="Standard" style:list-style-name="L46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7" style:family="paragraph" style:parent-style-name="Standard" style:list-style-name="L47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8" style:family="paragraph" style:parent-style-name="Standard" style:list-style-name="L48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89" style:family="paragraph" style:parent-style-name="Standard" style:list-style-name="L49">
      <style:paragraph-properties fo:text-align="justify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90" style:family="paragraph" style:parent-style-name="Standard" style:list-style-name="L17">
      <style:paragraph-properties fo:text-align="start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91" style:family="paragraph" style:parent-style-name="Standard" style:list-style-name="L28">
      <style:paragraph-properties fo:text-align="start" style:justify-single-word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92" style:family="paragraph" style:parent-style-name="Standard" style:list-style-name="L49">
      <style:paragraph-properties fo:text-align="justify" style:justify-single-word="false"/>
      <style:text-properties style:font-name="Arial" fo:font-size="13pt" style:text-underline-style="none" fo:font-weight="normal" officeooo:rsid="0016a8fa" officeooo:paragraph-rsid="0016a8fa" style:font-size-asian="13pt" style:font-weight-asian="normal" style:font-size-complex="13pt" style:font-weight-complex="normal"/>
    </style:style>
    <style:style style:name="P93" style:family="paragraph" style:parent-style-name="Standard" style:list-style-name="L35">
      <style:paragraph-properties fo:text-align="justify" style:justify-single-word="false"/>
      <style:text-properties style:font-name="Arial" fo:font-size="13pt" style:text-underline-style="none" fo:font-weight="normal" officeooo:rsid="00199ee9" officeooo:paragraph-rsid="00199ee9" style:font-size-asian="13pt" style:font-weight-asian="normal" style:font-size-complex="13pt" style:font-weight-complex="normal"/>
    </style:style>
    <style:style style:name="P94" style:family="paragraph" style:parent-style-name="Standard" style:list-style-name="L34">
      <style:paragraph-properties fo:text-align="center" style:justify-single-word="false"/>
      <style:text-properties style:font-name="Arial" fo:font-size="13pt" style:text-underline-style="none" fo:font-weight="normal" officeooo:paragraph-rsid="00199ee9" style:font-size-asian="13pt" style:font-weight-asian="normal" style:font-size-complex="13pt" style:font-weight-complex="normal"/>
    </style:style>
    <style:style style:name="P95" style:family="paragraph" style:parent-style-name="Standard" style:list-style-name="L26">
      <style:paragraph-properties fo:text-align="center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96" style:family="paragraph" style:parent-style-name="Standard" style:list-style-name="L37">
      <style:paragraph-properties fo:text-align="justify" style:justify-single-word="false"/>
      <style:text-properties style:font-name="Arial" fo:font-size="14pt" style:text-underline-style="none" fo:font-weight="normal" style:font-size-asian="14pt" style:font-weight-asian="normal" style:font-size-complex="14pt" style:font-weight-complex="normal"/>
    </style:style>
    <style:style style:name="P97" style:family="paragraph" style:parent-style-name="Standard" style:list-style-name="L2">
      <style:paragraph-properties fo:text-align="justify" style:justify-single-word="false"/>
      <style:text-properties style:text-position="0% 100%" style:font-name="Arial" fo:font-size="13pt" fo:font-weight="normal" style:font-size-asian="13pt" style:font-weight-asian="normal" style:font-size-complex="13pt" style:font-weight-complex="normal"/>
    </style:style>
    <style:style style:name="P98" style:family="paragraph" style:parent-style-name="Standard" style:list-style-name="L25">
      <style:paragraph-properties fo:margin-left="0cm" fo:margin-right="0cm" fo:text-align="justify" style:justify-single-word="false" fo:text-indent="0cm" style:auto-text-indent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P99" style:family="paragraph" style:parent-style-name="Standard" style:list-style-name="L36">
      <style:paragraph-properties fo:margin-left="-0.079cm" fo:margin-right="0cm" fo:text-align="justify" style:justify-single-word="false" fo:text-indent="0cm" style:auto-text-indent="false"/>
      <style:text-properties style:font-name="Arial" fo:font-size="13pt" style:text-underline-style="none" fo:font-weight="normal" style:font-size-asian="13pt" style:font-weight-asian="normal" style:font-size-complex="13pt" style:font-weight-complex="normal"/>
    </style:style>
    <style:style style:name="T1" style:family="text">
      <style:text-properties style:text-position="super 58%"/>
    </style:style>
    <style:style style:name="T2" style:family="text">
      <style:text-properties style:text-position="super 58%" fo:font-weight="bold" style:font-weight-asian="bold" style:font-weight-complex="bold"/>
    </style:style>
    <style:style style:name="T3" style:family="text">
      <style:text-properties style:text-position="0% 100%"/>
    </style:style>
    <style:style style:name="T4" style:family="text">
      <style:text-properties style:text-position="0% 100%" fo:font-weight="bold" style:font-weight-asian="bold" style:font-weight-complex="bold"/>
    </style:style>
    <style:style style:name="T5" style:family="text">
      <style:text-properties style:text-position="0% 100%" officeooo:rsid="000fce7c"/>
    </style:style>
    <style:style style:name="T6" style:family="text">
      <style:text-properties fo:font-size="14pt" style:font-size-asian="14pt" style:font-size-complex="14pt"/>
    </style:style>
    <style:style style:name="T7" style:family="text">
      <style:text-properties fo:font-size="14pt" fo:font-weight="bold" style:font-size-asian="14pt" style:font-weight-asian="bold" style:font-size-complex="14pt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text-position="sub 58%" fo:font-weight="bold" style:font-weight-asian="bold" style:font-weight-complex="bold"/>
    </style:style>
    <style:style style:name="T10" style:family="text">
      <style:text-properties style:font-name-asian="Times New Roman CE" style:font-name-complex="Times New Roman CE"/>
    </style:style>
    <style:style style:name="T11" style:family="text">
      <style:text-properties style:font-name-asian="Times New Roman1" style:font-name-complex="Times New Roman1"/>
    </style:style>
    <style:style style:name="T12" style:family="text">
      <style:text-properties style:font-name-asian="Times New Roman" style:font-name-complex="Times New Roman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font-size="13pt" style:font-name-asian="Times New Roman1" style:font-size-asian="13pt" style:font-name-complex="Times New Roman1" style:font-size-complex="13pt"/>
    </style:style>
    <style:style style:name="T15" style:family="text">
      <style:text-properties fo:font-size="13pt" style:font-name-asian="Times New Roman CE" style:font-size-asian="13pt" style:font-name-complex="Times New Roman CE" style:font-size-complex="13pt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style:text-underline-style="none"/>
    </style:style>
    <style:style style:name="T18" style:family="text">
      <style:text-properties fo:font-size="36pt" style:font-size-asian="36pt" style:font-size-complex="36pt"/>
    </style:style>
    <style:style style:name="T19" style:family="text">
      <style:text-properties officeooo:rsid="000eabc1"/>
    </style:style>
    <style:style style:name="T20" style:family="text">
      <style:text-properties officeooo:rsid="000fce7c"/>
    </style:style>
    <style:style style:name="T21" style:family="text">
      <style:text-properties officeooo:rsid="00101656"/>
    </style:style>
    <style:style style:name="T22" style:family="text">
      <style:text-properties officeooo:rsid="0011b02f"/>
    </style:style>
    <style:style style:name="T23" style:family="text">
      <style:text-properties officeooo:rsid="00120807"/>
    </style:style>
    <style:style style:name="T24" style:family="text">
      <style:text-properties officeooo:rsid="001394a6"/>
    </style:style>
    <style:style style:name="T25" style:family="text">
      <style:text-properties officeooo:rsid="00153c66"/>
    </style:style>
    <style:style style:name="T26" style:family="text">
      <style:text-properties officeooo:rsid="0016a8fa"/>
    </style:style>
    <style:style style:name="T27" style:family="text">
      <style:text-properties officeooo:rsid="00130686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7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8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9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1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3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4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5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6">
      <text:list-level-style-number text:level="1" text:style-name="Numbering_20_Symbols" style:num-suffix="." style:num-format="1" text:start-value="3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7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8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19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20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21">
      <text:list-level-style-number text:level="1" text:style-name="Numbering_20_Symbols" style:num-suffix="." style:num-format="1" text:start-value="3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2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5">
      <text:list-level-style-number text:level="1" text:style-name="Numbering_20_Symbols" style:num-suffix="." style:num-format="1" text:start-value="4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26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27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8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9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0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1">
      <text:list-level-style-number text:level="1" text:style-name="Numbering_20_Symbols" style:num-suffix="." style:num-format="1" text:start-value="3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3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4">
      <text:list-level-style-number text:level="1" text:style-name="Numbering_20_Symbols" style:num-suffix="." style:num-format="1" text:start-value="3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5">
      <text:list-level-style-number text:level="1" text:style-name="Numbering_20_Symbols" style:num-suffix="." style:num-format="1" text:start-value="4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6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7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8">
      <text:list-level-style-number text:level="1" text:style-name="Numbering_20_Symbols" style:num-suffix="." style:num-format="1" text:start-value="3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39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0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2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3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4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5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6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7">
      <text:list-level-style-number text:level="1" text:style-name="Numbering_20_Symbols" style:num-suffix="." style:num-format="1" text:start-value="2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8">
      <text:list-level-style-number text:level="1" text:style-name="Numbering_20_Symbols" style:num-suffix="." style:num-format="1" text:start-value="3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49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1"/>
      <text:p text:style-name="P1"/>
      <text:p text:style-name="P1"/>
      <text:p text:style-name="P2"/>
      <text:p text:style-name="P3">REGULAMIN</text:p>
      <text:p text:style-name="P3"><text:span text:style-name="T18">OBRAD</text:span> </text:p>
      <text:p text:style-name="P4">WALNEGO ZGROMADZENIA</text:p>
      <text:p text:style-name="P4">CZŁONKÓW SPÓŁDZIELNI MIESZKANIOWEJ </text:p>
      <text:p text:style-name="P4"/>
      <text:p text:style-name="P4">im. J. I. Kraszewskiego </text:p>
      <text:p text:style-name="P4">w Sopocie</text:p>
      <text:p text:style-name="P2"/>
      <text:p text:style-name="P2"/>
      <text:p text:style-name="P2"/>
      <text:p text:style-name="P41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Regulamin obrad</text:p>
      <text:p text:style-name="P2">Walnego Zgromadzenia Spółdzielni Mieszkaniowej </text:p>
      <text:p text:style-name="P2">im. J. I. Kraszewskiego w Sopocie </text:p>
      <text:p text:style-name="P2"/>
      <text:p text:style-name="P5"/>
      <text:p text:style-name="P5"/>
      <text:p text:style-name="P5"/>
      <text:p text:style-name="P6"><text:tab/>Rozdział 1.<text:tab/></text:p>
      <text:p text:style-name="P7">Postanowienia ogólne</text:p>
      <text:p text:style-name="P6"/>
      <text:p text:style-name="P6"/>
      <text:p text:style-name="P6"/>
      <text:p text:style-name="P14">§ 1</text:p>
      <text:p text:style-name="P17"/>
      <text:list xml:id="list247247321" text:style-name="L1">
        <text:list-item>
          <text:p text:style-name="P44">Niniejszy Regulamin określa tryb i sposób obradowania oraz podejmowania uchwał przez Walne Zgromadzenie Członków Spółdzielni zwane dalej Walnym Zgromadzeniem.</text:p>
          <text:p text:style-name="P44"/>
        </text:list-item>
        <text:list-item>
          <text:p text:style-name="P44">Walne Zgromadzenie działa na podstawie przepisów <text:span text:style-name="T20">zawartych w:</text:span></text:p>
        </text:list-item>
      </text:list>
      <text:p text:style-name="P19"/>
      <text:list xml:id="list2053775627" text:style-name="L2">
        <text:list-item>
          <text:list>
            <text:list-item>
              <text:p text:style-name="P52">ustawie z dnia 16 września 1982 r. Prawo spółdzielcze (Dz. U. z 2021 r., poz. 648);</text:p>
            </text:list-item>
            <text:list-item>
              <text:p text:style-name="P45"><text:span text:style-name="T5">ustawie</text:span><text:span text:style-name="T3"> z dnia 15 grudnia 2000 r. o spółdzielniach mieszkaniowych <text:s text:c="5"/>(Dz. U. z 20</text:span><text:span text:style-name="T5">21 r., poz.1208 </text:span><text:span text:style-name="T3">z późn</text:span><text:span text:style-name="T5">iejszymi</text:span><text:span text:style-name="T3"> zm</text:span><text:span text:style-name="T5">ianami)</text:span><text:span text:style-name="T3">;</text:span></text:p>
            </text:list-item>
            <text:list-item>
              <text:p text:style-name="P97">Statu<text:span text:style-name="T20">cie</text:span> Spółdzielni <text:span text:style-name="T20">i niniejszym Regulaminie</text:span>.</text:p>
            </text:list-item>
          </text:list>
        </text:list-item>
      </text:list>
      <text:p text:style-name="P19"/>
      <text:p text:style-name="P19"/>
      <text:p text:style-name="P14">§ 2</text:p>
      <text:p text:style-name="P17"/>
      <text:list xml:id="list3602320586" text:style-name="L3">
        <text:list-item>
          <text:p text:style-name="P46">Walne Zgromadzeniu jest najwyższym organem Spółdzielni.</text:p>
        </text:list-item>
      </text:list>
      <text:p text:style-name="P19"/>
      <text:list xml:id="list112517983213112" text:continue-numbering="true" text:style-name="L3">
        <text:list-item>
          <text:p text:style-name="P46">Prawo uczestnictwa w Walnym Zgromadzeniu z głosem doradczym przysługuje członkom Zarządu nie będącym członkami Spółdzielni oraz osobom <text:s text:c="4"/>zaproszonym, przy czym obecność wszystkich członków Zarządu <text:s/>i Rady Nadzorczej jest obowiązkowa.</text:p>
        </text:list-item>
      </text:list>
      <text:p text:style-name="P20"/>
      <text:p text:style-name="P20"/>
      <text:p text:style-name="P14">§ 3</text:p>
      <text:p text:style-name="P15"/>
      <text:list xml:id="list1834469949" text:style-name="L4">
        <text:list-item>
          <text:p text:style-name="P47">Członkowie Spółdzielni uczestniczą w Walnym Zgromadzeniu osobiście, albo przez pełnomocników. Pełnomocnik nie może zastępować więcej, niż jednego członka.</text:p>
        </text:list-item>
      </text:list>
      <text:p text:style-name="P19"/>
      <text:list xml:id="list112517349449540" text:continue-numbering="true" text:style-name="L4">
        <text:list-item>
          <text:p text:style-name="P47">Członkowie o ograniczonej zdolności do czynności prawnych biorą udział <text:s text:c="7"/>w Walnym Zgromadzeniu przez swoich przedstawicieli ustawowych, a członkowie będący osobami prawnymi przez ustanowionych w tym celu pełnomocników. Pełnomocnik może zastępować tylko jednego członka.</text:p>
        </text:list-item>
      </text:list>
      <text:p text:style-name="P19"/>
      <text:p text:style-name="P17"><text:soft-page-break/>2</text:p>
      <text:p text:style-name="P19"/>
      <text:list xml:id="list112517136121487" text:continue-numbering="true" text:style-name="L4">
        <text:list-item>
          <text:p text:style-name="P47">Pełnomocnictwo powinno być udzielone w formie pisemnej pod rygorem nieważności <text:span text:style-name="T21">oraz złożone przed otwarciem obrad i dołączone</text:span> do protokółu Walnego Zgromadzenia.</text:p>
          <text:p text:style-name="P47"/>
        </text:list-item>
        <text:list-item>
          <text:p text:style-name="P47">Pełnomocnik na Walne Zgromadzenie nie może być członkiem Zarządu Spółdzielni oraz pracownikiem Spółdzielni.</text:p>
          <text:p text:style-name="P47"/>
        </text:list-item>
      </text:list>
      <text:p text:style-name="P17"/>
      <text:p text:style-name="P14">§ 4</text:p>
      <text:p text:style-name="P14"/>
      <text:list xml:id="list2127314157" text:style-name="L5">
        <text:list-item>
          <text:p text:style-name="P48">Członek Spółdzielni podczas obrad Walnego Zgromadzenia ma prawo korzystać na własny koszt z pomocy prawnej lub porady eksperta.</text:p>
          <text:p text:style-name="P48"/>
        </text:list-item>
        <text:list-item>
          <text:p text:style-name="P48">Osoby, z których pomocy korzysta członek nie są uprawnione do zabierania <text:s text:c="4"/>głosu.</text:p>
        </text:list-item>
      </text:list>
      <text:p text:style-name="P20"/>
      <text:p text:style-name="P14">§ 5</text:p>
      <text:p text:style-name="P14"/>
      <text:p text:style-name="P19">Każdy członek biorący udział w Walnym Zgromadzeniu ma tylko jeden głos bez względu na ilość posiadanych udziałów i lokali.</text:p>
      <text:p text:style-name="P20"/>
      <text:p text:style-name="P14">§ 6</text:p>
      <text:p text:style-name="P14"/>
      <text:p text:style-name="P20">Walne Zgromadzenie jest ważne niezależnie od liczby obecnych na nim członków.</text:p>
      <text:p text:style-name="P20"/>
      <text:p text:style-name="P14">§ 7</text:p>
      <text:p text:style-name="P14"/>
      <text:p text:style-name="P20">Do wyłącznej właściwości Walnego Zgromadzenia należy:</text:p>
      <text:p text:style-name="P20"/>
      <text:p text:style-name="P20"><text:span text:style-name="T10"><text:s text:c="2"/>1/ </text:span><text:span text:style-name="T11">uchwalanie kierunków rozwoju działalności gospodarczej oraz działalności</text:span></text:p>
      <text:p text:style-name="P24"><text:span text:style-name="T16"><text:s text:c="6"/>społecznej i </text:span>kulturalnej, w tym podejmowanie uchwał w sprawie prowadzenia</text:p>
      <text:p text:style-name="P24"><text:s text:c="6"/>przez Spółdzielnię działalności <text:s/>społecznej, oświatowej <text:s/>i <text:s/>kulturalnej;</text:p>
      <text:p text:style-name="P8"><text:span text:style-name="T14"><text:s text:c="2"/></text:span><text:span text:style-name="T15">2/ rozpatrywanie sprawozdań Rady Nadzorczej, zatwierdzanie sprawozdań</text:span></text:p>
      <text:p text:style-name="P26"><text:s text:c="6"/>rocznych i sprawozdań finansowych oraz podejmowanie uchwał co do</text:p>
      <text:p text:style-name="P26"><text:s text:c="6"/>wniosków członków Spółdzielni, Rady Nadzorczej lub Zarządu w tych sprawach;</text:p>
      <text:p text:style-name="P26"><text:s text:c="2"/>3/ <text:s/>udzielanie absolutorium członkom Zarządu;</text:p>
      <text:p text:style-name="P26"><text:s text:c="2"/>4/ <text:s/>rozpatrywanie wniosków wynikających z przedstawionego protokółu</text:p>
      <text:p text:style-name="P26"><text:s text:c="7"/>polustracyjnego z działalności Spółdzielni oraz podejmowanie uchwał w tym</text:p>
      <text:p text:style-name="P26"><text:s text:c="7"/>zakresie;</text:p>
      <text:p text:style-name="P21"><text:s text:c="3"/>5/ <text:s/>a. podejmowanie uchwał w sprawie podziału nadwyżki bilansowej (dochodu</text:p>
      <text:p text:style-name="P25"><text:span text:style-name="T16"><text:s text:c="12"/>ogólnego)</text:span> lub sposobu pokrycia strat;</text:p>
      <text:p text:style-name="P27"><text:s text:c="8"/>b. podejmowanie uchwał w sprawie przeznaczenia na fundusz remontowy lub</text:p>
      <text:p text:style-name="P27"><text:s text:c="12"/>inny fundusz celowy Spółdzielni oszczędności lub ich części powstałych </text:p>
      <text:p text:style-name="P27"><text:s text:c="12"/>w kosztach bieżącej eksploatacji;</text:p>
      <text:p text:style-name="P27"><text:s text:c="2"/>6/ <text:s/>podejmowanie uchwał w sprawie zbycia nieruchomości, z zastrzeżeniem </text:p>
      <text:p text:style-name="P27"><text:s text:c="7"/>art. 54<text:span text:style-name="T1">2</text:span><text:span text:style-name="T3"> Ustawy o spółdzielniach mieszkaniowych, </text:span>zbycia zakładu lub innej</text:p>
      <text:p text:style-name="P27"><text:s text:c="7"/>wyodrębnionej jednostki organizacyjnej;</text:p>
      <text:p text:style-name="P27"/>
      <text:p text:style-name="P29"><text:soft-page-break/>3</text:p>
      <text:p text:style-name="P29"/>
      <text:p text:style-name="P29"/>
      <text:p text:style-name="P27"><text:s text:c="2"/>7/ <text:s/>podejmowanie uchwał w sprawie przystąpienia do innych organizacji</text:p>
      <text:p text:style-name="P27"><text:s text:c="7"/>gospodarczych oraz wystąpienia z nich;</text:p>
      <text:p text:style-name="P27"><text:s text:c="2"/>8/ <text:s/>podejmowanie uchwał w sprawie połączenia się Spółdzielni, podziału</text:p>
      <text:p text:style-name="P27"><text:s text:c="7"/>Spółdzielni albo likwidacji Spółdzielni;</text:p>
      <text:p text:style-name="P27"><text:s text:c="2"/>9/ <text:s/>rozpatrywanie w postępowaniu wewnątrzspółdzielczym odwołań od uchwał</text:p>
      <text:p text:style-name="P27"><text:s text:c="7"/>Rady Nadzorczej podjętych w I instancji;</text:p>
      <text:p text:style-name="P27">10/ uchwalanie zmian Statutu;</text:p>
      <text:p text:style-name="P27">11/ uchwalanie regulaminu obrad Walnego Zgromadzenia oraz regulaminu</text:p>
      <text:p text:style-name="P27"><text:s text:c="6"/>Rady Nadzorczej;</text:p>
      <text:p text:style-name="P27">12/ oznaczenia najwyższej sumy zobowiązań, jaką Spółdzielnia może zaciągnąć;</text:p>
      <text:p text:style-name="P27">13/ podejmowanie uchwał w sprawie przystąpienia Spółdzielni do związku</text:p>
      <text:p text:style-name="P27"><text:s text:c="6"/>rewizyjnego lub wystąpienia z niego;</text:p>
      <text:p text:style-name="P27">14/ podejmowanie uchwał w sprawie upoważnienia Zarządu do podejmowania</text:p>
      <text:p text:style-name="P27"><text:s text:c="6"/>działań w zakresie określonym w pkt. 13 oraz do działań mających na celu</text:p>
      <text:p text:style-name="P27"><text:s text:c="6"/>założenie związku rewizyjnego lub innego związku;</text:p>
      <text:p text:style-name="P27">15/ wybór delegatów na zjazd związku, w którym Spółdzielnia jest zrzeszona;</text:p>
      <text:p text:style-name="P27">16/ wybór i odwołanie członków Rady Nadzorczej.</text:p>
      <text:p text:style-name="P27"/>
      <text:p text:style-name="P27"/>
      <text:p text:style-name="P16">§ 8</text:p>
      <text:p text:style-name="P16"/>
      <text:p text:style-name="P28">Obrady Walnego Zgromadzenia otwiera przewodniczący Rady Nadzorczej Spółdzielni lub jego zastępca, czy inny upoważniony przez przewodniczącego członek Rady i odczytuje listę pełnomocnictw, a następnie zarządza wybory prezydium Walnego Zgromadzenia w składzie: przewodniczący, zastępca przewodniczącego i sekretarz.</text:p>
      <text:p text:style-name="P22"/>
      <text:p text:style-name="P22"/>
      <text:p text:style-name="P16">§ 9</text:p>
      <text:list xml:id="list3705300172" text:style-name="L6">
        <text:list-header>
          <text:p text:style-name="P57"/>
        </text:list-header>
        <text:list-item>
          <text:p text:style-name="P59">Członkowie prezydium Walnego Zgromadzenia wybierani są w głosowaniu jawnym spośród nieograniczonej liczby kandydatów zgłaszanych przez uprawnionych do głosowania członków Spółdzielni obecnych na Walnym <text:s text:c="4"/>Zgromadzeniu.</text:p>
        </text:list-item>
      </text:list>
      <text:p text:style-name="P23"/>
      <text:list xml:id="list2941709284" text:style-name="L7">
        <text:list-item>
          <text:p text:style-name="P55">W skład prezydium mogą być wybierani tylko członkowie Spółdzielni i osoby będące pełnomocnikami członków.</text:p>
        </text:list-item>
      </text:list>
      <text:p text:style-name="P22"/>
      <text:p text:style-name="P22"/>
      <text:p text:style-name="P16">§ 10</text:p>
      <text:list xml:id="list1388400142" text:style-name="L8">
        <text:list-header>
          <text:p text:style-name="P58"/>
        </text:list-header>
        <text:list-item>
          <text:p text:style-name="P56">Po przeprowadzeniu wyborów do prezydium otwierający obrady przekazuje przewodniczenie obrad Walnego Zgromadzenia wybranemu przewodniczącemu Walnego Zgromadzenia.</text:p>
          <text:p text:style-name="P56"/>
        </text:list-item>
        <text:list-item>
          <text:p text:style-name="P56">Przewodniczący może zaprosić do stołu prezydialnego zaproszonych gości.</text:p>
        </text:list-item>
      </text:list>
      <text:list xml:id="list2046095483" text:style-name="L9">
        <text:list-header>
          <text:p text:style-name="P53"/>
        </text:list-header>
      </text:list>
      <text:p text:style-name="P18"><text:soft-page-break/>4</text:p>
      <text:p text:style-name="P18"/>
      <text:p text:style-name="P14">§ 11</text:p>
      <text:p text:style-name="P14"/>
      <text:list xml:id="list2355937853" text:style-name="L10">
        <text:list-item>
          <text:p text:style-name="P54">Jeżeli prezydium inaczej nie postanowi, to do:</text:p>
        </text:list-item>
      </text:list>
      <text:p text:style-name="P20"/>
      <text:list xml:id="list112518304415203" text:continue-numbering="true" text:style-name="L10">
        <text:list-item>
          <text:list>
            <text:list-header>
              <text:p text:style-name="P54">- zastępcy przewodniczącego należy czasowe wyręczanie przewodniczącego</text:p>
            </text:list-header>
          </text:list>
        </text:list-item>
      </text:list>
      <text:p text:style-name="P20"><text:tab/>w przewodniczeniu obradom, prowadzenie listy zgłaszających się do głosu</text:p>
      <text:p text:style-name="P20"><text:tab/>i komunikowanie się z komisjami;</text:p>
      <text:p text:style-name="P20"><text:s text:c="8"/>- sekretarza należy nadzór nad prowadzeniem listy obecności i protokółem</text:p>
      <text:p text:style-name="P20"><text:tab/>obrad.</text:p>
      <text:p text:style-name="P20"/>
      <text:list xml:id="list1242223245" text:style-name="L11">
        <text:list-item>
          <text:p text:style-name="P49">Przewodniczący może zwrócić się do członka prezydium o wykonanie określonych czynności związanych z prowadzeniem obrad lub głosowaniem.</text:p>
        </text:list-item>
      </text:list>
      <text:p text:style-name="P17"/>
      <text:p text:style-name="P17"/>
      <text:p text:style-name="P14">§ 12</text:p>
      <text:p text:style-name="P14"/>
      <text:list xml:id="list4197575859" text:style-name="L12">
        <text:list-item>
          <text:p text:style-name="P50">Po dokonaniu wyboru prezydium, Przewodniczący Walnego Zgromadzenia <text:span text:style-name="T22">informuje jego uczestników o treści art. 34 Statutu, a także o wstępnym ustaleniu prawidłowości zwołania Walnego Zgromadzenia oraz jego zdolności do podejmowania uchwał. Następnie</text:span> <text:span text:style-name="T22">zarządza głosowania w sprawie uchwalenia zmian lub poprawek do Regulaminu obrad Walnego Zgromadzenia (o ile takie zmiany lub poprawki przewidziano i wskazano w porządku obrad) oraz w sprawie przyjęcia porządku obrad.</text:span></text:p>
        </text:list-item>
      </text:list>
      <text:p text:style-name="P19"/>
      <text:list xml:id="list1763880526" text:style-name="L13">
        <text:list-item>
          <text:p text:style-name="P51">Walne Zgromadzenie nie jest władne uzupełnić porządku obrad innymi sprawami, może natomiast – większością głosów – zmienić kolejność rozpatrywania spraw objętych porządkiem obrad, skreślić z porządku obrad poszczególne sprawy lub odroczyć ich rozpatrzenie do następnego Walnego Zgromadzenia.</text:p>
        </text:list-item>
      </text:list>
      <text:p text:style-name="P20"/>
      <text:p text:style-name="P20"/>
      <text:p text:style-name="P20"><text:tab/><text:span text:style-name="T7">Rozdział <text:s/>2.</text:span></text:p>
      <text:p text:style-name="P7">Komisje Walnego Zgromadzenia <text:span text:style-name="T17"><text:s/></text:span></text:p>
      <text:p text:style-name="P31"/>
      <text:p text:style-name="P31"/>
      <text:p text:style-name="P31">§ 13</text:p>
      <text:p text:style-name="P31"/>
      <text:list xml:id="list3935484844" text:style-name="L14">
        <text:list-item>
          <text:p text:style-name="P60">Członkowie Spółdzielni uczestniczący w Walnym Zgromadzeniu wybierają ze swojego grona Komisję Mandatowo – Skrutacyjną (w latach, gdy nie są przeprowadzane wybory do Rady Nadzorczej zwana „Skrutacyjną”) i Komisję Wniosk<text:span text:style-name="T19">ów.</text:span></text:p>
        </text:list-item>
      </text:list>
      <text:p text:style-name="P34"/>
      <text:list xml:id="list2339322825" text:style-name="L15">
        <text:list-item>
          <text:p text:style-name="P61">Obydwie Komisje wybierane są w składzie trzyosobowym w głosowaniu jawnym.</text:p>
        </text:list-item>
      </text:list>
      <text:p text:style-name="P34"/>
      <text:list xml:id="list1601117228" text:style-name="L16">
        <text:list-item>
          <text:p text:style-name="P62">Bezzwłocznie po ich wybraniu Komisje konstytuują się wybierając ze swojego</text:p>
        </text:list-item>
      </text:list>
      <text:p text:style-name="P34"><text:s text:c="4"/>grona przewodniczącego i jego zastępcę oraz sekretarza.</text:p>
      <text:p text:style-name="P34"/>
      <text:p text:style-name="P32"/>
      <text:p text:style-name="P38"><text:soft-page-break/>5</text:p>
      <text:p text:style-name="P38"/>
      <text:p text:style-name="P31">§ 14</text:p>
      <text:p text:style-name="P31"/>
      <text:list xml:id="list3306359980" text:style-name="L17">
        <text:list-item>
          <text:p text:style-name="P90">Do zadań Komisji Mandatowo – Skrutacyjnej należy:</text:p>
          <text:p text:style-name="P90"/>
        </text:list-item>
      </text:list>
      <text:p text:style-name="P35"><text:tab/>1/ sprawdzenie, czy Walne Zgromadzenie zostało zwołane zgodnie</text:p>
      <text:p text:style-name="P36"><text:tab/> <text:s text:c="3"/>z przepisami Prawa spółdzielczego, ustawy o spółdzielniach </text:p>
      <text:p text:style-name="P36"><text:tab/> <text:s text:c="3"/>mieszkaniowych i Statutem,</text:p>
      <text:p text:style-name="P35"><text:tab/>2/ ustalenie na podstawie listy obecności członków Spółdzielni (opracowanej</text:p>
      <text:p text:style-name="P35"><text:tab/> <text:s text:c="3"/>w oparciu o rejestr członków), stanu obecności członków na Walnym<text:tab/><text:tab/> <text:s text:c="3"/>Zgromadzeniu,</text:p>
      <text:p text:style-name="P35"><text:tab/>3/ obliczanie głosów oddanych w głosowaniach,</text:p>
      <text:p text:style-name="P35"><text:tab/>4/ sporządzanie listy zgłoszonych wcześniej kandydatów na członków Rady</text:p>
      <text:p text:style-name="P35"><text:tab/> <text:s text:c="3"/>Nadzorczej, przy uwzględnieniu trybu zgłoszenia takich kandydatów </text:p>
      <text:p text:style-name="P35"><text:tab/> <text:s text:c="3"/>określonego w § 39 ust. 2 Statutu,</text:p>
      <text:p text:style-name="P35"><text:tab/>5/ przeprowadzanie głosowania tajnego w przypadku, gdy tak zarządzi</text:p>
      <text:p text:style-name="P35"><text:tab/> <text:s text:c="3"/>Przewodniczący Walnego Zgromadzenia oraz przy wyborach do Rady </text:p>
      <text:p text:style-name="P35"><text:tab/> <text:s text:c="3"/>Nadzorczej.</text:p>
      <text:p text:style-name="P35"/>
      <text:list xml:id="list2507458844" text:style-name="L18">
        <text:list-item>
          <text:p text:style-name="P63">Z dokonanych czynności komisja sporządza protokół podpisany przez wszystkich członków Komisji i przekazuje go sekretarzowi Walnego Zgromadzenia.</text:p>
          <text:p text:style-name="P63">Protokół Komisji Mandatowo – Skrutacyjnej stanowi integralną część protokołu Walnego Zgromadzenia.</text:p>
        </text:list-item>
      </text:list>
      <text:p text:style-name="P35"/>
      <text:p text:style-name="P31">§ 15</text:p>
      <text:p text:style-name="P31"/>
      <text:list xml:id="list3033004334" text:style-name="L19">
        <text:list-item>
          <text:p text:style-name="P64">Do zadań Komisji Wnioskowej należy opracowywanie wniosków zgłaszanych na <text:s text:c="3"/>piśmie przez członków uczestniczących w Walnym Zgromadzeniu.</text:p>
        </text:list-item>
      </text:list>
      <text:p text:style-name="P34"/>
      <text:list xml:id="list857171006" text:style-name="L20">
        <text:list-item>
          <text:p text:style-name="P65">Przewodniczący Walnego Zgromadzenia może zarządzić ograniczenie czasowe zgłaszania do Komisji Wnioskowej wniosków.</text:p>
        </text:list-item>
      </text:list>
      <text:p text:style-name="P34"/>
      <text:list xml:id="list3931767420" text:style-name="L21">
        <text:list-item>
          <text:p text:style-name="P66">Z czynności Komisji Wnioskowej sporządza się protokół podpisany przez jej wszystkich członków.</text:p>
        </text:list-item>
      </text:list>
      <text:p text:style-name="P35"/>
      <text:p text:style-name="P31">§ 16</text:p>
      <text:p text:style-name="P31"/>
      <text:p text:style-name="P34">Przewodniczący Komisji lub ich zastępcy składają sprawozdanie ze swoich czynności <text:s/>Walnemu Zgromadzeniu oraz przedstawiają wnioski.</text:p>
      <text:p text:style-name="P34"/>
      <text:p text:style-name="P34"/>
      <text:p text:style-name="P12"><text:tab/><text:span text:style-name="T8">Rozdział 3. </text:span></text:p>
      <text:p text:style-name="P7">Obrady Walnego Zgromadzenia</text:p>
      <text:p text:style-name="P30"/>
      <text:p text:style-name="P31">§ 17</text:p>
      <text:p text:style-name="P31"/>
      <text:p text:style-name="P35">Obrady toczą się zgodnie z kolejnością spraw ustaloną w porządku obrad.</text:p>
      <text:p text:style-name="P35"/>
      <text:p text:style-name="P35"/>
      <text:p text:style-name="P39"><text:soft-page-break/>6</text:p>
      <text:p text:style-name="P39"/>
      <text:p text:style-name="P31">§ 18</text:p>
      <text:p text:style-name="P37"/>
      <text:list xml:id="list408237588" text:style-name="L22">
        <text:list-item>
          <text:p text:style-name="P67">Każdą sprawę wnoszoną pod obrady Walnego Zgromadzenia referuje przedstawiciel organu, do którego kompetencji ona należy lub inna osoba upoważniona przez Zarząd Spółdzielni.</text:p>
        </text:list-item>
      </text:list>
      <text:p text:style-name="P37"/>
      <text:list xml:id="list112519230233841" text:continue-numbering="true" text:style-name="L22">
        <text:list-item>
          <text:p text:style-name="P67">Przed otwarciem dyskusji Przewodniczący Walnego Zgromadzenia udziela głosu Przewodniczącemu Komisji <text:span text:style-name="T23">Skrutacyjnej (</text:span>Mandatowo – Skrutacyjnej<text:span text:style-name="T23">) </text:span>dla stwierdzenia, czy Walne Zgromadzenie zostało zwołane zgodnie z przepisami ustawowymi i Statutem, <text:span text:style-name="T23">a następnie po </text:span>oświadczeniu, iż warunki te zostały spełnione, Przewodniczący Walnego Zgromadzenia stwierdza <text:span text:style-name="T23">ostatecznie </text:span>zdolność do podejmowania <text:span text:style-name="T23">wszystkich </text:span>uchwał <text:span text:style-name="T23">w sprawach objętych porządkiem obrad.</text:span></text:p>
        </text:list-item>
      </text:list>
      <text:p text:style-name="P35"/>
      <text:p text:style-name="P31">§ 19</text:p>
      <text:p text:style-name="P31"/>
      <text:p text:style-name="P34">Przewodniczący Walnego Zgromadzenia z zachowaniem kolejności porządku obrad <text:s/>otwiera dyskusję, w pierwszej kolejności udzielając głosu osobom zgłaszającym pytania.</text:p>
      <text:p text:style-name="P31">§ 20</text:p>
      <text:p text:style-name="P31"/>
      <text:list xml:id="list4225916110" text:style-name="L23">
        <text:list-item>
          <text:p text:style-name="P68">Przemówienie w dyskusji nie może trwać dłużej niż 5 minut, przy czym <text:s text:c="9"/>w uzasadnionych przypadkach przewodniczący Walnego Zgromadzenia może ten czas przedłużyć.</text:p>
        </text:list-item>
      </text:list>
      <text:p text:style-name="P34"/>
      <text:p text:style-name="P34"/>
      <text:list xml:id="list112518490503168" text:continue-numbering="true" text:style-name="L23">
        <text:list-item>
          <text:p text:style-name="P68">W razie przekroczenia dopuszczalnego czasu przemówienia lub odbiegania od tematu dyskusji, przewodniczący Walnego Zgromadzenia zwraca mówcy uwagę, a jeżeli okaże się ona bezskuteczna odbiera mówcy głos.</text:p>
        </text:list-item>
      </text:list>
      <text:p text:style-name="P34"/>
      <text:p text:style-name="P31">§ 21</text:p>
      <text:p text:style-name="P31"/>
      <text:list xml:id="list2065045813" text:style-name="L24">
        <text:list-item>
          <text:p text:style-name="P69">Przewodniczący Walnego Zgromadzenia udziela głosu w dyskusji <text:s text:c="16"/>w kolejności zgłaszania i może odmówić udzielenia głosu osobie, która w tej samej sprawie zabierała głos dwukrotnie.</text:p>
        </text:list-item>
      </text:list>
      <text:p text:style-name="P34"/>
      <text:list xml:id="list112518375945126" text:continue-numbering="true" text:style-name="L24">
        <text:list-item>
          <text:p text:style-name="P69">Poza kolejnością udzielany jest głos przewodniczącemu Rady Nadzorczej, członkom Zarządu, referentowi sprawy będącej przedmiotem dyskusji oraz zaproszonym <text:s/>gościom.</text:p>
        </text:list-item>
      </text:list>
      <text:p text:style-name="P34"/>
      <text:list xml:id="list112517736082204" text:continue-numbering="true" text:style-name="L24">
        <text:list-item>
          <text:p text:style-name="P69">W sprawach formalnych przewodniczący także udziela głosu poza kolejnością. Za sprawę formalną uważa się wnioski w przedmiocie sposobu obradowania i głosowania, a szczególnie dotyczące:</text:p>
          <text:p text:style-name="P69"/>
        </text:list-item>
      </text:list>
      <text:p text:style-name="P35"><text:tab/>1/ głosowania bez dyskusji;</text:p>
      <text:p text:style-name="P35"><text:tab/>2/ zamknięcia listy mówców w danej sprawie;</text:p>
      <text:p text:style-name="P35"><text:tab/>3/ ograniczenia czasu przemówień;</text:p>
      <text:p text:style-name="P35"><text:tab/>4/ przerwania dyskusji;</text:p>
      <text:p text:style-name="P39"><text:soft-page-break/>7</text:p>
      <text:p text:style-name="P39"/>
      <text:p text:style-name="P35"><text:tab/>5/ zarządzenia przerwy w obradach;</text:p>
      <text:p text:style-name="P35"><text:tab/>6/ przeprowadzenia głosowania tajnego przy uwzględnieniu treści § 34 </text:p>
      <text:p text:style-name="P35"><text:tab/> <text:s text:c="3"/>ust. 4 Statutu;</text:p>
      <text:p text:style-name="P35"><text:tab/>7/ innych spraw formalnych mogących mieć znaczenie dla przebiegu i wyniku</text:p>
      <text:p text:style-name="P35"><text:tab/> <text:s text:c="3"/>obrad i głosowań, jak sprawdzenie quorum przy podejmowaniu uchwał </text:p>
      <text:p text:style-name="P35"><text:tab/> <text:s text:c="3"/>w sprawach określonych w § 34 ust. 5 Statutu, czy ponownego przeliczenia <text:tab/> <text:s text:c="3"/>głosów.</text:p>
      <text:p text:style-name="P35"/>
      <text:list xml:id="list2215281773" text:style-name="L25">
        <text:list-header>
          <text:p text:style-name="P98">4. W sprawie formalnej zabierają głos jedynie dwaj mówcy – jeden zgłaszający</text:p>
          <text:p text:style-name="P98"><text:s text:c="4"/>wniosek, a drugi przeciwny takiemu wnioskowi.</text:p>
        </text:list-header>
      </text:list>
      <text:p text:style-name="P43"/>
      <text:list xml:id="list112518275822641" text:continue-numbering="true" text:style-name="L25">
        <text:list-header>
          <text:p text:style-name="P98">5. <text:s/>Po zgłoszeniu wniosku w sprawie formalnej i wysłuchaniu głosów za i przeciw <text:s text:c="7"/></text:p>
          <text:p text:style-name="P98"><text:s text:c="5"/>wnioskowi, Przewodniczący Walnego Zgromadzenia zarządza bezzwłoczne </text:p>
          <text:p text:style-name="P98"><text:s text:c="5"/>głosowanie w sprawie tego wniosku.</text:p>
        </text:list-header>
      </text:list>
      <text:p text:style-name="P35"/>
      <text:p text:style-name="P37"/>
      <text:p text:style-name="P31">§ 22</text:p>
      <text:p text:style-name="P31"/>
      <text:p text:style-name="P34">Po wyczerpaniu listy mówców oraz w przypadku przyjęcia wniosku dotyczącego głosowania bez dyskusji, czy zamknięcia dyskusji w danej sprawie, Przewodniczący <text:s/>Walnego Zgromadzenia udziela głosu Prezesowi Zarządu (albo innemu upoważnionemu członkowi Zarządu), w celu złożenia oświadczenia w sprawie zgłaszania przez członków Spółdzielni poprawek do projektów uchwał wyłożonych do ich wglądu przed Walnym Zgromadzeniem.</text:p>
      <text:p text:style-name="P34"/>
      <text:p text:style-name="P34"/>
      <text:p text:style-name="P12"><text:tab/><text:span text:style-name="T8">Rozdział 4.</text:span></text:p>
      <text:p text:style-name="P7">Podejmowanie uchwał</text:p>
      <text:p text:style-name="P30"/>
      <text:p text:style-name="P31">§ 23</text:p>
      <text:p text:style-name="P31"/>
      <text:p text:style-name="P34">Przewodniczący Walnego Zgromadzenia odczytuje Walnemu Zgromadzeniu treść projektów uchwał zgłaszanych uprzednio w trybie ustawowym przez Zarząd, Radę Nadzorczą i członków Spółdzielni wraz ze zgłoszonymi do nich w trybie ustawowym poprawkami.</text:p>
      <text:p text:style-name="P37"/>
      <text:p text:style-name="P31">§ 24</text:p>
      <text:p text:style-name="P31"/>
      <text:p text:style-name="P34">Uchwały mogą być podejmowanie jedynie w sprawach objętych porządkiem obrad podanym do wiadomości członków w terminach oraz w sposób określony w § 33 Statutu.</text:p>
      <text:p text:style-name="P34"/>
      <text:list xml:id="list3150029765" text:style-name="L26">
        <text:list-header>
          <text:p text:style-name="P95">§ 25</text:p>
        </text:list-header>
      </text:list>
      <text:p text:style-name="P33"/>
      <text:p text:style-name="P34">Członkowie Zarządu i Rady Nadzorczej będący członkami Spółdzielni nie mogą brać udziału w głosowaniu w sprawach wyłącznie ich dotyczących np. odwołania członka organu Spółdzielni, czy udzielenia absolutorium.</text:p>
      <text:p text:style-name="P34"/>
      <text:p text:style-name="P39"><text:soft-page-break/>8</text:p>
      <text:p text:style-name="P35"/>
      <text:p text:style-name="P31">§ 26</text:p>
      <text:p text:style-name="P31"/>
      <text:p text:style-name="P34">Głosowanie nad projektami uchwał odbywa się w ten sposób, że najpierw poddaje się pod głosowanie poprawki – w pierwszej kolejności te najdalej idące, a następnie projekt uchwały wraz z przyjętymi poprawkami.</text:p>
      <text:p text:style-name="P37"/>
      <text:p text:style-name="P31">§ 27</text:p>
      <text:p text:style-name="P31"/>
      <text:p text:style-name="P34">Uchwałę uważa się za podjętą, jeżeli głosowała za nią zwykła większość ogólnej liczby członków uczestniczących w Walnym Zgromadzeniu podczas głosowania, <text:s text:c="4"/>z wyjątkiem przypadków, w których wymagana jest kwalifikowana większość <text:s text:c="9"/><text:span text:style-name="T12">⅔</text:span> głosów dla podjęcia uchwał w sprawach:</text:p>
      <text:list xml:id="list2509221706" text:style-name="L27">
        <text:list-item>
          <text:list>
            <text:list-item>
              <text:p text:style-name="P70">zmiany Statutu Spółdzielni,</text:p>
            </text:list-item>
            <text:list-item>
              <text:p text:style-name="P70">odwołania przed upływem kadencji członka Rady Nadzorczej,</text:p>
            </text:list-item>
          </text:list>
        </text:list-item>
      </text:list>
      <text:list xml:id="list1527291886" text:style-name="L28">
        <text:list-item>
          <text:list>
            <text:list-item>
              <text:p text:style-name="P91">połączenia się Spółdzielni z inna spółdzielnią.</text:p>
            </text:list-item>
          </text:list>
        </text:list-item>
      </text:list>
      <text:p text:style-name="P35"/>
      <text:p text:style-name="P31">§ 28</text:p>
      <text:p text:style-name="P31"/>
      <text:list xml:id="list204895934" text:style-name="L29">
        <text:list-item>
          <text:p text:style-name="P71">Głosowanie odbywa się jawnie. Głosowanie tajne przeprowadza się tylko <text:s text:c="12"/>w sprawie wyborów i odwołania członków Rady Nadzorczej.</text:p>
          <text:p text:style-name="P71">Przewodniczący Walnego Zgromadzenia może zarządzić głosowanie tajne także w innych sprawach, jeżeli zażąda tego co najmniej 1/5 obecnych członków. Stosuje się wówczas odpowiednio przepisy § 28 ust. 3, § 30, § 31 niniejszego Regulaminu.</text:p>
        </text:list-item>
      </text:list>
      <text:p text:style-name="P11"/>
      <text:list xml:id="list2329974804" text:style-name="L30">
        <text:list-item>
          <text:p text:style-name="P72">Głosowanie jawne odbywa się w sprawie każdej uchwały oddzielnie przez uniesienie mandatu na wezwanie przewodniczącego Walnego Zgromadzenia: „kto jest za przyjęciem uchwały”, a następnie „kto jest przeciw przyjęciu uchwały” i „kto wstrzymał się od głosowania.”</text:p>
        </text:list-item>
      </text:list>
      <text:p text:style-name="P37"/>
      <text:list xml:id="list3387242494" text:style-name="L31">
        <text:list-item>
          <text:p text:style-name="P73">Głosowanie tajne odbywa się przy pomocy kart do głosowania ostemplowanych pieczęcią Spółdzielni i z oznaczeniem uchwały, której głosowanie dotyczy.</text:p>
          <text:p text:style-name="P73">Uprawnieni do głosowania, głosujący za uchwałą wpisują na karcie do głosowania wyraz „za”, a głosujący przeciw uchwale wyraz „przeciw”.</text:p>
          <text:p text:style-name="P73">Brak określonych wyżej wpisów oznacza wstrzymanie się od głosu.</text:p>
          <text:p text:style-name="P73"/>
        </text:list-item>
        <text:list-item>
          <text:p text:style-name="P73">Komisja Mandatowo – Skrutacyjna oblicza głosy oddane przez głosujących <text:s text:c="9"/>i ogłasza wynik głosowania, który następnie jest odnotowywany w protokóle Walnego Zgromadzenia w odniesieniu do każdej uchwały oddzielnie.</text:p>
        </text:list-item>
      </text:list>
      <text:p text:style-name="P11"/>
      <text:p text:style-name="P31">§ 29</text:p>
      <text:p text:style-name="P31"/>
      <text:p text:style-name="P34">Walne Zgromadzenie może podejmować uchwały bez względu na kworum.</text:p>
      <text:p text:style-name="P35">Jednakże w sprawach:</text:p>
      <text:p text:style-name="P35"/>
      <text:p text:style-name="P35"><text:tab/>- <text:s/>likwidacji Spółdzielni,</text:p>
      <text:p text:style-name="P35"><text:tab/>- <text:s/>przeznaczenia majątku pozostałego po zaspokojeniu zobowiązań</text:p>
      <text:p text:style-name="P35"><text:tab/> <text:s text:c="2"/>likwidowanej Spółdzielni,</text:p>
      <text:p text:style-name="P39"><text:soft-page-break/>9</text:p>
      <text:p text:style-name="P39"/>
      <text:p text:style-name="P35"><text:tab/>- <text:s/>zbycia nieruchomości,</text:p>
      <text:p text:style-name="P35"><text:tab/>- <text:s/>zbycia zakładu lub innej wyodrębnionej jednostki organizacyjnej Spółdzielni,</text:p>
      <text:p text:style-name="P34">konieczne jest, aby w posiedzeniu Walnego Zgromadzenia, uczestniczyło łącznie co najmniej <text:span text:style-name="T2">1</text:span><text:span text:style-name="T4">/</text:span><text:span text:style-name="T9">25 </text:span><text:s/>ogólnej liczby uprawnionych do głosowania.</text:p>
      <text:p text:style-name="P37"/>
      <text:p text:style-name="P31">§ 30</text:p>
      <text:p text:style-name="P37"/>
      <text:p text:style-name="P34">Karty do głosowania uprawnionym do głosowania (tj. członkom Spółdzielni <text:s text:c="14"/>i pełnomocnikom członków) wręczają członkowie Komisji Mandatowo– Skrutacyjnej, a następnie przewodniczący Walnego Zgromadzenia udziela krótkiego pouczenia głosującym o sposobie prawidłowego głosowania określonym w § 28 ust. 3 <text:s text:c="14"/>i wyznacza czas na wypełnienie kart do głosowania.</text:p>
      <text:p text:style-name="P34">Po upływie tego <text:s/>czasu jeden z członków Komisji Mandatowo – Skrutacyjnej odczytuje z listy obecności nazwiska uprawnionych do głosowania, a wyczytani kolejno podchodzą do urny i wrzucają do niej swoje karty do głosowania.</text:p>
      <text:p text:style-name="P37"/>
      <text:p text:style-name="P31">§ 31</text:p>
      <text:p text:style-name="P31"/>
      <text:p text:style-name="P34">Po zakończeniu oddawania głosów Komisja Mandatowo- Skrutacyjna otwiera urnę, ustala liczbę wrzuconych kart, w tym liczbę kart nieważnych, liczbę głosów oddanych ogółem „za”, „przeciw” i „wstrzymujących się”. Powyższe dane zostają wpisane do protokołu obrad, a także protokołu Komisji Mandatowo – Skrutacyjnej Walnego Zgromadzenia.</text:p>
      <text:p text:style-name="P13"/>
      <text:p text:style-name="P9"><text:tab/>Rozdział 5.</text:p>
      <text:p text:style-name="P7">Wybory do Rady Nadzorczej</text:p>
      <text:p text:style-name="P13"/>
      <text:p text:style-name="P31">§ 32</text:p>
      <text:p text:style-name="P31"/>
      <text:list xml:id="list2140993460" text:style-name="L32">
        <text:list-item>
          <text:p text:style-name="P74">Prawo zgłaszania kandydatów na członków Rady Nadzorczej przysługuje członkom Spółdzielni, Radzie Nadzorczej z poszanowaniem zasady, iż wybory dokonywane są spośród nieograniczonej liczby kandydatów.</text:p>
        </text:list-item>
      </text:list>
      <text:p text:style-name="P37"/>
      <text:list xml:id="list3431790639" text:style-name="L33">
        <text:list-item>
          <text:p text:style-name="P75">Zgłoszenie winno być dokonane na piśmie za potwierdzeniem odbioru w siedzibie Spółdzielni, w terminie nie późniejszym jak 15 dni przed terminem Walnego Zgromadzenia.</text:p>
        </text:list-item>
      </text:list>
      <text:p text:style-name="P34"/>
      <text:list xml:id="list1490140972" text:style-name="L34">
        <text:list-item>
          <text:p text:style-name="P76">Do zgłoszenia należy dołączyć oświadczenie pisemne kandydata o wyrażeniu zgody na kandydowanie oraz podstawowe informacje o kandydacie tj. wskazanie, czy jest on członkiem Spółdzielni oraz dokładnego adresu zamieszkania i podanie – w miarę możliwości – danych o zawodzie wykonywanym przez kandydata, dotychczasowej pracy w samorządzie Spółdzielni, zatrudnieniu w spółdzielczości, prowadzeniu działalności konkurencyjnej wobec Spółdzielni. Oświadczenie to powinno zawierać także zgodę kandydata na ujawnienie Walnemu Zgromadzeniu treści oświadczenia i przetwarzanie danych w nim zawartych wyłącznie zgodnie z celem, dla którego były podane.</text:p>
          <text:p text:style-name="P94"><text:soft-page-break/><text:span text:style-name="T27">10</text:span></text:p>
        </text:list-item>
      </text:list>
      <text:p text:style-name="P34"/>
      <text:list xml:id="list2306624320" text:style-name="L35">
        <text:list-item>
          <text:p text:style-name="P77">Złożone w terminie pisemne zgłoszenia kandydatów Zarząd Spółdzielni przedkłada Komisji Mandatowo – Skrutacyjnej, która dokonuje wpisu kandydatów na listę kandydatów do Rady Nadzorczej w kolejności alfabetycznej ich nazwisk.</text:p>
          <text:p text:style-name="P77"/>
        </text:list-item>
        <text:list-item>
          <text:p text:style-name="P93">W przypadku, gdy liczba zgłoszonych w powyższy sposób kandydatów na członków Rady Nadzorczej jest mniejsza od jedenastu, Przewodniczący Walnego Zgromadzenia zwraca się do członków uczestniczących w tym Zgromadzeniu o ustne zgłaszanie kandydatur, przy czym zasady określone w ustępach 1 – 4 niniejszego paragrafu stosuje się odpowiednio.</text:p>
        </text:list-item>
      </text:list>
      <text:p text:style-name="P37"/>
      <text:p text:style-name="P31">§ 33</text:p>
      <text:p text:style-name="P31"/>
      <text:list xml:id="list598812561" text:style-name="L36">
        <text:list-item>
          <text:p text:style-name="P99">Bezpośrednio przed przystąpieniem do głosowania osoby, które wyraziły zgodę na kandydowanie dokonują swojej prezentacji, zwłaszcza w zakresie:</text:p>
        </text:list-item>
      </text:list>
      <text:p text:style-name="P35"><text:s text:c="3"/><text:tab/> a/ wskazania ulicy i numeru budynku, w którym zamieszkują,</text:p>
      <text:p text:style-name="P12"><text:s text:c="3"/><text:span text:style-name="T13"><text:tab/> b/ wykonywanego zawodu,</text:span></text:p>
      <text:p text:style-name="P35"><text:s text:c="4"/><text:tab/> c/ dotychczasowej działalności społecznej, samorządowej i zawodowej ze</text:p>
      <text:p text:style-name="P35"><text:tab/> <text:s text:c="4"/>wskazaniem ich przydatności w pełnieniu obowiązków członka Rady</text:p>
      <text:p text:style-name="P35"><text:tab/> <text:s text:c="4"/>Nadzorczej,</text:p>
      <text:p text:style-name="P35"><text:tab/>d/ oświadczenia w kwestii nie prowadzenia działalności konkurencyjnej</text:p>
      <text:p text:style-name="P35"><text:tab/> <text:s text:c="3"/>wobec Spółdzielni przez kandydata i najbliższych członków jego rodziny </text:p>
      <text:p text:style-name="P35"><text:tab/> <text:s text:c="3"/>oraz ewentualnego pokrewieństwa <text:s/>z członkami Zarządu, a także nie</text:p>
      <text:p text:style-name="P35"><text:tab/> <text:s text:c="3"/>pozostawania w sporze sądowym ze Spółdzielnią i regulowaniu terminowo</text:p>
      <text:p text:style-name="P35"><text:tab/> <text:s text:c="3"/>swoich zobowiązań finansowych wobec Spółdzielni <text:s/>oraz oświadczenie</text:p>
      <text:p text:style-name="P35"><text:tab/> <text:s text:c="3"/>o pełnej zdolności do podejmowania czynności prawnych.</text:p>
      <text:list xml:id="list1155087975" text:style-name="L37">
        <text:list-item>
          <text:p text:style-name="P96"><text:span text:style-name="T13">Osoba kandydująca na członka Rady Nadzorczej, która nie jest obecna na Walnym Zgromadzeniu powinna dokonać prezentacji, o której mowa powyżej w formie pisemnej. Pismo prezentacyjne nieobecnego kandydata odczytuje przewodniczący</text:span> <text:span text:style-name="T13">Walnego Zgromadzenia.</text:span></text:p>
        </text:list-item>
      </text:list>
      <text:p text:style-name="P34"/>
      <text:list xml:id="list231152546" text:style-name="L38">
        <text:list-item>
          <text:p text:style-name="P78">Zarząd Spółdzielni reprezentowany przez Prezesa ma prawo i obowiązek wypowiedzieć się w kwestiach zawartych w prezentacjach poszczególnych kandydatów, szczególnie określonych w punkcie 1.d/</text:p>
        </text:list-item>
      </text:list>
      <text:p text:style-name="P34"/>
      <text:p text:style-name="P31">§ 34</text:p>
      <text:p text:style-name="P33"/>
      <text:list xml:id="list2580341682" text:style-name="L39">
        <text:list-item>
          <text:p text:style-name="P79">Głosowanie w wyborach do Rady Nadzorczej dokonywane jest na ostemplowanych pieczęcią Spółdzielni kartach wyborczych, opatrzonych nazwą organu do którego przeprowadzane są wybory.</text:p>
          <text:p text:style-name="P79">Karta powinna zawierać imiona i nazwiska wszystkich kandydatów w kolejności alfabetycznej nazwisk <text:span text:style-name="T24">przy czym ich ilość nie powinna być mniejsza od liczby członków i zastępców członków Rady Nadzorczej (nie mniej, jak 11).</text:span></text:p>
        </text:list-item>
      </text:list>
      <text:p text:style-name="P34"/>
      <text:list xml:id="list3921627117" text:style-name="L40">
        <text:list-item>
          <text:p text:style-name="P80">Uprawnieni do głosowania wpisują znak „×” obok nazwiska kandydata, na którego głosują. Jeżeli znakiem tym zostanie oznaczona większa liczba kandydatów, niż ma zostać wybrana (9) – głos jest nieważny. Nieważna jest też karta uszkodzona lub zniszczona w taki sposób, że nie można ustalić na kogo głosujący oddał głos.</text:p>
        </text:list-item>
      </text:list>
      <text:p text:style-name="P40"><text:soft-page-break/>11</text:p>
      <text:p text:style-name="P40"/>
      <text:list xml:id="list112519219648007" text:continue-numbering="true" text:style-name="L40">
        <text:list-header>
          <text:p text:style-name="P80">Jeżeli na karcie znakiem „×” oznaczona jest równa lub mniejsza liczba kandydatów niż ma być wybrana, karta jest ważna, a głosy zalicza się tym kandydatom, obok nazwisk których został postawiony znak „×”.</text:p>
        </text:list-header>
      </text:list>
      <text:p text:style-name="P37"/>
      <text:p text:style-name="P31">§ 35</text:p>
      <text:p text:style-name="P34"/>
      <text:p text:style-name="P34"/>
      <text:p text:style-name="P34">Karty do głosowania (karty wyborcze) uprawnionym do głosowania (tj. członkom Spółdzielni) wręczają członkowie komisji Mandatowo – Skrutacyjnej, a następnie przewodniczący Walnego Zgromadzenia udziela krótkiego pouczenia głosującym o sposobie prawidłowego głosowania określonym w § 34 <text:span text:style-name="T25">niniejszego Regulaminu <text:s text:c="6"/></text:span>i wyznacza czas na wypełnienie kart do głosowania. Po upływie tego <text:s/>czasu jeden z członków Komisji Mandatowo – Skrutacyjnej odczytuje z listy obecności nazwiska uprawnionych do głosowania, a wyczytani kolejno podchodzą do urny i wrzucają do niej swoje karty do głosowania.</text:p>
      <text:p text:style-name="P34"/>
      <text:p text:style-name="P31">§ 36</text:p>
      <text:p text:style-name="P31"/>
      <text:list xml:id="list2317034178" text:style-name="L41">
        <text:list-item>
          <text:p text:style-name="P81">Po zakończeniu oddawania głosów Komisja Mandatowo – Skrutacyjna otwiera urnę, ustala liczbę wrzuconych kart, w tym liczbę kart nieważnych, liczbę głosów oddanych ogółem na wszystkich kandydatów i liczbę głosów oddanych na poszczególnych kandydatów. Powyższe dane zostają wpisane do protokołu obrad, a także protokołu Komisji Mandatowo – Skrutacyjnej Walnego Zgromadzenia. Postanowienia § 28 ust. 4 stosuje się odpowiednio.</text:p>
        </text:list-item>
      </text:list>
      <text:p text:style-name="P34"/>
      <text:p text:style-name="P37"/>
      <text:list xml:id="list1326146194" text:style-name="L42">
        <text:list-item>
          <text:p text:style-name="P82">Do rady Nadzorczej Spółdzielni wybrani zostają kandydaci, którzy w pierwszej turze wyborów otrzymali co najmniej 50 % oddanych głosów.</text:p>
          <text:p text:style-name="P82">Jeżeli w pierwszej turze wyborów nie zostały obsadzone wszystkie mandaty <text:s text:c="5"/>(w liczbie 9), zarządza się drugą turę wyborów.</text:p>
          <text:p text:style-name="P82">Do drugiej tury wyborów staje najwyżej podwójna ilość osób, w stosunku do liczby nie objętych mandatów spośród tych kandydatów, którzy w pierwszej turze wyborów otrzymali najwięcej głosów (ale mniej niż 50 %).</text:p>
          <text:p text:style-name="P82">Członkami Rady Nadzorczej zostają kandydaci wybrani w pierwszej turze wyborów oraz kandydaci, którzy w drugiej turze wyborów otrzymali kolejno największą liczbę oddanych głosów.</text:p>
          <text:p text:style-name="P82">Na zastępców członków Rady Nadzorczej zostają wybrani ci kandydaci (2 osoby), którzy otrzymali największą liczbę głosów poza głosami oddanymi na osoby, które weszły do Rady. W przypadku równej ilości głosów rozstrzyga ponowne głosowanie.</text:p>
        </text:list-item>
      </text:list>
      <text:p text:style-name="P34"/>
      <text:p text:style-name="P34"/>
      <text:list xml:id="list112518792319290" text:continue-numbering="true" text:style-name="L42">
        <text:list-item>
          <text:p text:style-name="P82">Ostateczny wynik wyborów do Rady Nadzorczej, z uwzględnieniem wyników poszczególnych etapów, o których mowa w ust. 2 zostaje wpisany do protokołu Komisji Mandatowo – Skrutacyjnej Walnego Zgromadzenia, stanowiącego integralną część protokołu z obrad Walnego Zgromadzenia.</text:p>
        </text:list-item>
      </text:list>
      <text:p text:style-name="P37"/>
      <text:p text:style-name="P37"/>
      <text:p text:style-name="P37"><text:soft-page-break/>12</text:p>
      <text:p text:style-name="P37"/>
      <text:p text:style-name="P32"><text:tab/><text:span text:style-name="T6">Rozdział 6.</text:span></text:p>
      <text:p text:style-name="P9"/>
      <text:p text:style-name="P7">Wnioski, opinie i dezyderaty zgłaszane do Walnego Zgromadzenia</text:p>
      <text:p text:style-name="P7"/>
      <text:p text:style-name="P31">§ 37</text:p>
      <text:p text:style-name="P31"/>
      <text:list xml:id="list169893443" text:style-name="L43">
        <text:list-item>
          <text:p text:style-name="P83">Wnioski, opinie i dezyderaty w sprawach nie objętych porządkiem obrad Walnego</text:p>
          <text:p text:style-name="P83">Zgromadzenia, mogą być zgłaszane przez jego uczestników tylko w punkcie „dyskusja”. W sprawach tych może być przeprowadzona dyskusja <text:s text:c="23"/>z ograniczeniem czasu przemawiania, ustalonym przez przewodniczącego Walnego Zgromadzenia.</text:p>
          <text:p text:style-name="P83"/>
        </text:list-item>
      </text:list>
      <text:list xml:id="list1214920466" text:style-name="L44">
        <text:list-item>
          <text:p text:style-name="P84">Zgłoszone wnioski, opinie i dezyderaty wpisuje się do protokółu bez głosowania</text:p>
          <text:p text:style-name="P84">i nie mają one charakteru wiążącego członków, czy organów Spółdzielni.</text:p>
        </text:list-item>
      </text:list>
      <text:p text:style-name="P34"/>
      <text:p text:style-name="P9"><text:tab/>Rozdział 7.</text:p>
      <text:p text:style-name="P9"/>
      <text:p text:style-name="P7">Zakończenie i protokół z obrad Walnego Zgromadzenia</text:p>
      <text:p text:style-name="P10"/>
      <text:p text:style-name="P31">§ 38</text:p>
      <text:p text:style-name="P31"/>
      <text:p text:style-name="P34">Po wyczerpaniu wszystkich spraw zamieszczonych w porządku obrad, przewodniczący Walnego Zgromadzenia ogłasza zamknięcie obrad <text:s/>Walnego Zgromadzenia.</text:p>
      <text:p text:style-name="P37"/>
      <text:p text:style-name="P31">§ 39</text:p>
      <text:p text:style-name="P31"/>
      <text:list xml:id="list740852642" text:style-name="L45">
        <text:list-item>
          <text:p text:style-name="P85">Z obrad Walnego Zgromadzenia sporządza się protokół, który podpisują przewodniczący i sekretarz.</text:p>
          <text:p text:style-name="P85"/>
        </text:list-item>
        <text:list-item>
          <text:p text:style-name="P85">Protokół z Walnego Zgromadzenia powinien zawierać dokładne i rzetelne odzwierciedlenie przebiegu obrad, datę, porządek obrad, krótki opis przebiegu dyskusji, oświadczenia złożone do protokółu, treść podjętych uchwał, podstawowe dane liczbowe odnośnie przyjętego sprawozdania finansowego <text:s text:c="7"/>i zatwierdzonych planów oraz wyniki głosowania nad uchwałami oraz wyborów do Rady Nadzorczej z podaniem liczby wstrzymujących się od głosowania.</text:p>
          <text:p text:style-name="P85"/>
        </text:list-item>
        <text:list-item>
          <text:p text:style-name="P85">Podjęte przez Walne Zgromadzenie uchwały stanowią załączniki do protokółu <text:s text:c="5"/>i podpisywane są przez przewodniczącego i sekretarza Walnego Zgromadzenia.</text:p>
        </text:list-item>
      </text:list>
      <text:p text:style-name="P37"/>
      <text:p text:style-name="P31">§ 40</text:p>
      <text:p text:style-name="P31"/>
      <text:list xml:id="list3292800841" text:style-name="L46">
        <text:list-item>
          <text:p text:style-name="P86">Protokół z obrad Walnego Zgromadzenia jest jawny dla członków Spółdzielni <text:s text:c="6"/>i <text:s/>Krajowej Rady Spółdzielczej.</text:p>
          <text:p text:style-name="P86"/>
        </text:list-item>
      </text:list>
      <text:list xml:id="list2600447497" text:style-name="L47">
        <text:list-item>
          <text:p text:style-name="P87">Spółdzielnia na pisemne żądanie członka, wydaje mu kopię protokółu. Koszty sporządzenia kopii pokrywa członek Spółdzielni wnioskujący o jej wydanie.</text:p>
        </text:list-item>
      </text:list>
      <text:p text:style-name="P37"><text:soft-page-break/>13</text:p>
      <text:list xml:id="list112518628173542" text:continue-numbering="true" text:style-name="L47">
        <text:list-header>
          <text:p text:style-name="P87"/>
        </text:list-header>
      </text:list>
      <text:list xml:id="list561202547" text:style-name="L48">
        <text:list-item>
          <text:p text:style-name="P88">Jeżeli Ustawa lub Statut wymagają zawiadomienia członka o uchwale Walnego Zgromadzenia, uchwała taka wraz z uzasadnieniem jest doręczana za potwierdzeniem odbioru.</text:p>
        </text:list-item>
      </text:list>
      <text:p text:style-name="P34"/>
      <text:p text:style-name="P31">§ 41</text:p>
      <text:p text:style-name="P31"/>
      <text:p text:style-name="P34">Protokół z Walnego Zgromadzenia i inne materiały dotyczące obrad i głosowania, Zarząd Spółdzielni przechowuje przez okres co najmniej dziesięciu lat.</text:p>
      <text:p text:style-name="P12"/>
      <text:p text:style-name="P9"><text:tab/>Rozdział 8.</text:p>
      <text:p text:style-name="P7">Postanowienia końcowe</text:p>
      <text:p text:style-name="P42"/>
      <text:p text:style-name="P31">§ 42</text:p>
      <text:p text:style-name="P31"/>
      <text:p text:style-name="P34">Decyzje porządkowe w toku obrad podejmuje przewodniczący Walnego Zgromadzenia. Od decyzji przewodniczącego każdemu członkowi biorącemu udział w obradach Walnego Zgromadzenia przysługuje odwołanie do prezydium, które niezwłocznie utrzymuje taką decyzję w mocy, bądź ją zmienia.</text:p>
      <text:p text:style-name="P34"/>
      <text:p text:style-name="P37"/>
      <text:p text:style-name="P31">§ 43</text:p>
      <text:p text:style-name="P31"/>
      <text:p text:style-name="P34">W razie wątpliwości, prezydium Walnego Zgromadzenia dokonuje wiążącej wykładni niniejszego Regulaminu.</text:p>
      <text:p text:style-name="P34"/>
      <text:p text:style-name="P31">§ 44</text:p>
      <text:p text:style-name="P31"/>
      <text:p text:style-name="P34">Jeżeli liczba członków Spółdzielni biorących udział w obradach Walnego Zgromadzenia nie przekracza 15 osób, wówczas nie powołuje się komisji Mandatowo – Skrutacyjnej, o której mowa w rozdziale 2. W takim wypadku zadania ustanowione dla Komisji Mandatowo – Skrutacyjnej przejmuje prezydium Walnego Zgromadzenia.</text:p>
      <text:p text:style-name="P34"/>
      <text:p text:style-name="P31">§ 45</text:p>
      <text:p text:style-name="P31"/>
      <text:p text:style-name="P34">Regulamin został uchwalony przez Walne Zgromadzenie w <text:span text:style-name="T8">dniu 7.06.2018 r. <text:s text:c="9"/></text:span>i obowiązuje od momentu uchwalenia.</text:p>
      <text:p text:style-name="P34"/>
      <text:list xml:id="list4173383745" text:style-name="L49">
        <text:list-item>
          <text:p text:style-name="P89">Zmiany wprowadzono uchwałą W.Z.Cz. Nr <text:span text:style-name="T26">1/2019 </text:span>z dnia 30.05.2019 r.</text:p>
        </text:list-item>
        <text:list-item>
          <text:p text:style-name="P92">Zmiany wprowadzono uchwałą W.Z.Cz. Nr …../2022 z dnia 24.09.2022 r.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StarSymbol" svg:font-family="StarSymbol" style:font-charset="x-symbol"/>
    <style:font-face style:name="Times New Roman1" svg:font-family="'Times New Roman'" style:font-family-generic="roman"/>
    <style:font-face style:name="Times New Roman CE" svg:font-family="'Times New Roman CE'" style:font-family-generic="roman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Footnote_20_Symbol" style:display-name="Footnote Symbol" style:family="text"/>
    <style:style style:name="Numbering_20_Symbols" style:display-name="Numbering Symbols" style:family="text">
      <style:text-properties style:font-name="Arial" fo:font-family="Arial" style:font-family-generic="swiss" style:font-pitch="variable" fo:font-size="13pt" style:font-size-asian="13pt" style:font-size-complex="13pt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5-13T09:16:21</meta:creation-date>
    <dc:date>2022-09-09T11:25:16.783000000</dc:date>
    <meta:print-date>2022-08-18T11:43:13.028000000</meta:print-date>
    <dc:language>pl-PL</dc:language>
    <meta:editing-cycles>75</meta:editing-cycles>
    <meta:editing-duration>P1DT4H31M53S</meta:editing-duration>
    <meta:document-statistic meta:table-count="0" meta:image-count="0" meta:object-count="0" meta:page-count="15" meta:paragraph-count="270" meta:word-count="3218" meta:character-count="24411" meta:non-whitespace-character-count="20946"/>
    <meta:user-defined meta:name="Info 1"/>
    <meta:user-defined meta:name="Info 2"/>
    <meta:user-defined meta:name="Info 3"/>
    <meta:user-defined meta:name="Info 4"/>
  </office:meta>
</office:document-meta>
</file>